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jpeg" manifest:media-type="image/jpeg"/>
  <manifest:file-entry manifest:full-path="media/image12.jpeg" manifest:media-type="image/jpeg"/>
  <manifest:file-entry manifest:full-path="media/image13.png" manifest:media-type="image/png"/>
  <manifest:file-entry manifest:full-path="media/image14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gif" manifest:media-type="image/gif"/>
  <manifest:file-entry manifest:full-path="media/image1.jpeg" manifest:media-type="image/jpeg"/>
  <manifest:file-entry manifest:full-path="media/image15.jpeg" manifest:media-type="image/jpeg"/>
  <manifest:file-entry manifest:full-path="media/image1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Raleway" svg:font-family="Raleway" style:font-family-generic="system" style:font-pitch="variable"/>
    <style:font-face style:name="Monotype Corsiva" svg:font-family="Monotype Corsiva" style:font-family-generic="script" style:font-pitch="variable" svg:panose-1="3 1 1 1 1 2 1 1 1 1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style:line-height-at-least="0.25in" fo:background-color="#000000">
        <style:background-fill draw:fill="solid" draw:fill-color="#000000"/>
      </style:paragraph-properties>
      <style:text-properties style:font-name="Arial" style:font-name-asian="Times New Roman" style:font-name-complex="Arial" fo:font-weight="normal" style:font-weight-asian="normal" fo:font-style="normal" style:font-style-asian="normal" fo:text-transform="uppercase" fo:color="#DDDDDD" style:letter-kerning="true" fo:font-size="24pt" style:font-size-asian="24pt" style:font-size-complex="24pt" style:language-asian="fr" style:country-asian="FR"/>
    </style:style>
    <style:style style:name="P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2pt" style:font-size-asian="12pt" style:font-size-complex="12pt" style:language-asian="fr" style:country-asian="FR"/>
    </style:style>
    <style:style style:name="P4" style:parent-style-name="Normal" style:family="paragraph">
      <style:paragraph-properties fo:text-align="center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2pt" style:font-size-asian="12pt" style:font-size-complex="12pt" style:language-asian="fr" style:country-asian="FR"/>
    </style:style>
    <style:style style:name="P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9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1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1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5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1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7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1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9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2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2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2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5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2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2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9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3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1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3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3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3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6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3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8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3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0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T41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T42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4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4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5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4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7" style:parent-style-name="Policepardéfaut" style:family="text">
      <style:text-properties style:font-name-asian="Times New Roman" fo:font-weight="normal" style:font-weight-asian="normal" style:font-style-complex="italic" fo:color="#DDDDDD" style:font-size-complex="18pt" style:language-asian="fr" style:country-asian="FR"/>
    </style:style>
    <style:style style:name="P4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4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50" style:parent-style-name="Policepardéfaut" style:family="text">
      <style:text-properties style:font-name="Raleway" style:font-name-asian="Times New Roman" fo:font-weight="normal" style:font-weight-asian="normal" style:font-style-complex="italic" fo:color="#DDDDDD" fo:font-size="15pt" style:font-size-asian="15pt" style:font-size-complex="15pt" style:language-asian="fr" style:country-asian="FR"/>
    </style:style>
    <style:style style:name="P5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52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5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54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5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5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5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58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5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60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T6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6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6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T6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6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6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6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6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6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70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7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72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7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7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7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7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7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7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7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8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8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82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8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84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8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8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8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8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89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9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91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9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9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9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9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9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9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9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9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0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0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0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0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T104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0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0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0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0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09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11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11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11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1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1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11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16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1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1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1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2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2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2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2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2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2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2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2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2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12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30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3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3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3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3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3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3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3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3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3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40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14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42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14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4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4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14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4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4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4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5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5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5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T15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0000" style:font-size-complex="18pt" style:language-asian="fr" style:country-asian="FR"/>
    </style:style>
    <style:style style:name="T15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5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56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5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15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5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6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6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6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6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6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6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6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6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16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6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70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17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7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7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7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7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7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7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78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7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18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8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8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8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8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18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86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18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8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8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9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T191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0000" style:font-size-complex="18pt" style:language-asian="fr" style:country-asian="FR"/>
    </style:style>
    <style:style style:name="T19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9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9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9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9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9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19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19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00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20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02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20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0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0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0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0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0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0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1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1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1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1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1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1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1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1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1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1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2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21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22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23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22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2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2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2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2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2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3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31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3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3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3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3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36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23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38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23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4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4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4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4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44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4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4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4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4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4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5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5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5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5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54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5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25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5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5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59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6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6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6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6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6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6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6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6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fo:font-size="24pt" style:font-size-asian="24pt" style:font-size-complex="24pt" style:language-asian="fr" style:country-asian="FR"/>
    </style:style>
    <style:style style:name="P26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6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7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7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7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7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7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7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76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27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78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27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8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8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8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8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28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85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8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8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8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8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9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9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9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9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29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9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29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9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fo:font-size="24pt" style:font-size-asian="24pt" style:font-size-complex="24pt" style:language-asian="fr" style:country-asian="FR"/>
    </style:style>
    <style:style style:name="P29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29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0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0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02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30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04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30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0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0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08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0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1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1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1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1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1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1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1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1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1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1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2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21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32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2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24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32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26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32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2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2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3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3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3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3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3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3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3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3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38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3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4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4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4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4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4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4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4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47" style:parent-style-name="Policepardéfaut" style:family="text">
      <style:text-properties style:font-name="Monotype Corsiva" style:font-name-asian="Times New Roman" fo:font-weight="normal" style:font-weight-asian="normal" style:font-style-complex="italic" fo:color="#DDDDDD" fo:font-size="24pt" style:font-size-asian="24pt" style:font-size-complex="24pt" style:language-asian="fr" style:country-asian="FR"/>
    </style:style>
    <style:style style:name="P34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49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35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5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5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5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5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5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5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5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5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5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6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6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6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6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6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6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6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6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6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6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7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7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7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7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74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37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76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37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7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7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8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8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8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8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84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85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86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8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88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89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90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91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92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393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39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95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T396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397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P39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39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0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0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0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03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DDDDDD" fo:font-size="15pt" style:font-size-asian="15pt" style:font-size-complex="15pt" style:language-asian="fr" style:country-asian="FR"/>
    </style:style>
    <style:style style:name="P40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0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0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0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40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09" style:parent-style-name="Policepardéfaut" style:family="text">
      <style:text-properties style:font-name="Monotype Corsiva" style:font-name-asian="Times New Roman" style:font-weight-complex="bold" fo:font-style="normal" style:font-style-asian="normal" fo:color="#DDDDDD" style:font-size-complex="18pt" style:language-asian="fr" style:country-asian="FR"/>
    </style:style>
    <style:style style:name="P41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1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1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1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1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1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1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17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1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19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2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21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22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23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2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25" style:parent-style-name="Policepardéfaut" style:family="text">
      <style:text-properties style:font-name="Monotype Corsiva" style:font-name-asian="Times New Roman" fo:font-weight="normal" style:font-weight-asian="normal" fo:font-style="normal" style:font-style-asian="normal" fo:color="#DDDDDD" style:font-size-complex="18pt" style:language-asian="fr" style:country-asian="FR"/>
    </style:style>
    <style:style style:name="P42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2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428" style:parent-style-name="Normal" style:family="paragraph">
      <style:paragraph-properties fo:text-align="center" fo:margin-bottom="0in" fo:line-height="100%" fo:background-color="#000000">
        <style:background-fill draw:fill="solid" draw:fill-color="#000000"/>
      </style:paragraph-properties>
    </style:style>
    <style:style style:name="T429" style:parent-style-name="Policepardéfaut" style:family="text">
      <style:text-properties style:font-name-asian="Times New Roman" fo:font-weight="normal" style:font-weight-asian="normal" style:font-style-complex="italic" fo:color="#DDDDDD" fo:font-size="16pt" style:font-size-asian="16pt" style:font-size-complex="16pt" style:language-asian="fr" style:country-asian="FR"/>
    </style:style>
    <style:style style:name="P430" style:parent-style-name="Normal" style:family="paragraph">
      <style:paragraph-properties fo:text-align="center" fo:margin-bottom="0in" fo:line-height="100%" fo:background-color="#000000">
        <style:background-fill draw:fill="solid" draw:fill-color="#000000"/>
      </style:paragraph-properties>
    </style:style>
    <style:style style:name="T431" style:parent-style-name="Policepardéfaut" style:family="text">
      <style:text-properties style:font-name-asian="Times New Roman" fo:font-weight="normal" style:font-weight-asian="normal" style:font-style-complex="italic" fo:color="#DDDDDD" fo:font-size="16pt" style:font-size-asian="16pt" style:font-size-complex="16pt" style:language-asian="fr" style:country-asian="FR"/>
    </style:style>
    <style:style style:name="P432" style:parent-style-name="Normal" style:family="paragraph">
      <style:paragraph-properties fo:text-align="center" fo:margin-bottom="0in" fo:line-height="100%" fo:background-color="#000000">
        <style:background-fill draw:fill="solid" draw:fill-color="#000000"/>
      </style:paragraph-properties>
    </style:style>
    <style:style style:name="T433" style:parent-style-name="Policepardéfaut" style:family="text">
      <style:text-properties style:font-name-asian="Times New Roman" fo:font-weight="normal" style:font-weight-asian="normal" style:font-style-complex="italic" fo:color="#DDDDDD" fo:font-size="16pt" style:font-size-asian="16pt" style:font-size-complex="16pt" style:language-asian="fr" style:country-asian="FR"/>
    </style:style>
    <style:style style:name="P434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35" style:parent-style-name="Policepardéfaut" style:family="text">
      <style:text-properties style:font-name-asian="Times New Roman" fo:font-weight="normal" style:font-weight-asian="normal" style:font-style-complex="italic" fo:color="#DDDDDD" fo:font-size="16pt" style:font-size-asian="16pt" style:font-size-complex="16pt" style:language-asian="fr" style:country-asian="FR"/>
    </style:style>
    <style:style style:name="P436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37" style:parent-style-name="Policepardéfaut" style:family="text">
      <style:text-properties style:font-name="Raleway" style:font-name-asian="Times New Roman" fo:font-weight="normal" style:font-weight-asian="normal" fo:font-style="normal" style:font-style-asian="normal" fo:color="#FFFFFF" fo:font-size="15pt" style:font-size-asian="15pt" style:font-size-complex="15pt" style:language-asian="fr" style:country-asian="FR"/>
    </style:style>
    <style:style style:name="P438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39" style:parent-style-name="Policepardéfaut" style:family="text">
      <style:text-properties style:font-name-asian="Times New Roman" fo:font-weight="normal" style:font-weight-asian="normal" style:font-style-complex="italic" fo:color="#DDDDDD" fo:font-size="14pt" style:font-size-asian="14pt" style:font-size-complex="14pt" style:language-asian="fr" style:country-asian="FR"/>
    </style:style>
    <style:style style:name="P440" style:parent-style-name="Normal" style:family="paragraph">
      <style:paragraph-properties fo:text-align="center" fo:margin-bottom="0in" style:line-height-at-least="0.25in" fo:background-color="#000000">
        <style:background-fill draw:fill="solid" draw:fill-color="#000000"/>
      </style:paragraph-properties>
    </style:style>
    <style:style style:name="T441" style:parent-style-name="Policepardéfaut" style:family="text">
      <style:text-properties style:font-name-asian="Times New Roman" fo:font-weight="normal" style:font-weight-asian="normal" style:font-style-complex="italic" fo:color="#DDDDDD" fo:font-size="14pt" style:font-size-asian="14pt" style:font-size-complex="14pt" style:language-asian="fr" style:country-asian="FR"/>
    </style:style>
    <style:style style:name="P442" style:parent-style-name="Normal" style:family="paragraph">
      <style:paragraph-properties fo:text-align="center" style:line-height-at-least="0.25in" fo:background-color="#000000">
        <style:background-fill draw:fill="solid" draw:fill-color="#000000"/>
      </style:paragraph-properties>
    </style:style>
    <style:style style:name="T443" style:parent-style-name="Policepardéfaut" style:family="text">
      <style:text-properties style:font-name-asian="Times New Roman" fo:font-weight="normal" style:font-weight-asian="normal" style:font-style-complex="italic" fo:color="#DDDDDD" fo:font-size="14pt" style:font-size-asian="14pt" style:font-size-complex="14pt" style:language-asian="fr" style:country-asian="FR"/>
    </style:style>
    <style:style style:name="P444" style:parent-style-name="Normal" style:family="paragraph">
      <style:paragraph-properties fo:text-align="center"/>
    </style:style>
    <style:style style:family="graphic" style:name="a50" style:parent-style-name="Graphics">
      <style:graphic-properties fo:border="0.01042in none" fo:background-color="transparent" fo:clip="rect(0in, 0in, 0in, 0in)"/>
    </style:style>
    <style:style style:family="graphic" style:name="a51" style:parent-style-name="Graphics">
      <style:graphic-properties fo:border="0.01042in none" fo:background-color="transparent" fo:clip="rect(0in, 0in, 0in, 0in)"/>
    </style:style>
    <style:style style:family="graphic" style:name="a52" style:parent-style-name="Graphics">
      <style:graphic-properties fo:border="0.01042in none" fo:background-color="transparent" fo:clip="rect(0in, 0in, 0in, 0in)"/>
    </style:style>
    <style:style style:family="graphic" style:name="a53" style:parent-style-name="Graphics">
      <style:graphic-properties fo:border="0.01042in none" fo:background-color="transparent" fo:clip="rect(0in, 0in, 0in, 0in)"/>
    </style:style>
    <style:style style:family="graphic" style:name="a54" style:parent-style-name="Graphics">
      <style:graphic-properties fo:border="0.01042in none" fo:background-color="transparent" fo:clip="rect(0in, 0in, 0in, 0in)"/>
    </style:style>
    <style:style style:family="graphic" style:name="a55">
      <style:graphic-properties draw:fill="none" draw:stroke="none"/>
    </style:style>
    <style:style style:family="graphic" style:name="a56" style:parent-style-name="Graphics">
      <style:graphic-properties fo:border="0.01042in none" fo:background-color="transparent" fo:clip="rect(0in, 0in, 0in, 0in)"/>
    </style:style>
    <style:style style:family="graphic" style:name="a57">
      <style:graphic-properties draw:fill="none" draw:stroke="none"/>
    </style:style>
    <style:style style:family="graphic" style:name="a58" style:parent-style-name="Graphics">
      <style:graphic-properties fo:border="0.01042in none" fo:background-color="transparent" fo:clip="rect(0in, 0in, 0in, 0in)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59" style:parent-style-name="Graphics">
      <style:graphic-properties fo:border="0.01042in none" fo:background-color="transparent" fo:clip="rect(0in, 0in, 0in, 0in)"/>
    </style:style>
    <style:style style:family="graphic" style:name="a21">
      <style:graphic-properties draw:fill="none" draw:stroke="none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24">
      <style:graphic-properties draw:fill="none" draw:stroke="none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>
      <style:graphic-properties draw:fill="none" draw:stroke="none"/>
    </style:style>
    <style:style style:family="graphic" style:name="a28" style:parent-style-name="Graphics">
      <style:graphic-properties fo:border="0.01042in none" fo:background-color="transparent" fo:clip="rect(0in, 0in, 0in, 0in)"/>
    </style:style>
    <style:style style:family="graphic" style:name="a29" style:parent-style-name="Graphics">
      <style:graphic-properties fo:border="0.01042in none" fo:background-color="transparent" fo:clip="rect(0in, 0in, 0in, 0in)"/>
    </style:style>
    <style:style style:family="graphic" style:name="a60">
      <style:graphic-properties draw:fill="none" draw:stroke="none"/>
    </style:style>
    <style:style style:family="graphic" style:name="a61" style:parent-style-name="Graphics">
      <style:graphic-properties fo:border="0.01042in none" fo:background-color="transparent" fo:clip="rect(0in, 0in, 0in, 0in)"/>
    </style:style>
    <style:style style:family="graphic" style:name="a62">
      <style:graphic-properties draw:fill="none" draw:stroke="none"/>
    </style:style>
    <style:style style:family="graphic" style:name="a63" style:parent-style-name="Graphics">
      <style:graphic-properties fo:border="0.01042in none" fo:background-color="transparent" fo:clip="rect(0in, 0in, 0in, 0in)"/>
    </style:style>
    <style:style style:family="graphic" style:name="a64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65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66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30">
      <style:graphic-properties draw:fill="none" draw:stroke="none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31">
      <style:graphic-properties draw:fill="none" draw:stroke="none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32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33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34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35" style:parent-style-name="Graphics">
      <style:graphic-properties fo:border="0.01042in none" fo:background-color="transparent" fo:clip="rect(0in, 0in, 0in, 0in)"/>
    </style:style>
    <style:style style:family="graphic" style:name="a9">
      <style:graphic-properties draw:fill="none" draw:stroke="none"/>
    </style:style>
    <style:style style:family="graphic" style:name="a36">
      <style:graphic-properties draw:fill="none" draw:stroke="none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40">
      <style:graphic-properties draw:fill="none" draw:stroke="none"/>
    </style:style>
    <style:style style:family="graphic" style:name="a41" style:parent-style-name="Graphics">
      <style:graphic-properties fo:border="0.01042in none" fo:background-color="transparent" fo:clip="rect(0in, 0in, 0in, 0in)"/>
    </style:style>
    <style:style style:family="graphic" style:name="a42">
      <style:graphic-properties draw:fill="none" draw:stroke="none"/>
    </style:style>
    <style:style style:family="graphic" style:name="a43" style:parent-style-name="Graphics">
      <style:graphic-properties fo:border="0.01042in none" fo:background-color="transparent" fo:clip="rect(0in, 0in, 0in, 0in)"/>
    </style:style>
    <style:style style:family="graphic" style:name="a44">
      <style:graphic-properties draw:fill="none" draw:stroke="none"/>
    </style:style>
    <style:style style:family="graphic" style:name="a45" style:parent-style-name="Graphics">
      <style:graphic-properties fo:border="0.01042in none" fo:background-color="transparent" fo:clip="rect(0in, 0in, 0in, 0in)"/>
    </style:style>
    <style:style style:family="graphic" style:name="a46">
      <style:graphic-properties draw:fill="none" draw:stroke="none"/>
    </style:style>
    <style:style style:family="graphic" style:name="a47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48">
      <style:graphic-properties draw:fill="none" draw:stroke="none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49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>
      <style:graphic-properties draw:fill="none" draw:stroke="none"/>
    </style:style>
    <style:style style:family="graphic" style:name="a15">
      <style:graphic-properties draw:fill="none" draw:stroke="none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>
      <style:graphic-properties draw:fill="none" draw:stroke="none"/>
    </style:style>
  </office:automatic-styles>
  <office:body>
    <office:text text:use-soft-page-breaks="true">
      <text:h text:style-name="P1" text:outline-level="1">Julia</text:h>
      <text:p text:style-name="P2"><text:span text:style-name="T3">Cynderella</text:span></text:p>
      <text:p text:style-name="P4">06 oct. 2017</text:p>
      <text:p text:style-name="P5"/>
      <text:p text:style-name="P6"><text:span text:style-name="T7"><draw:frame draw:style-name="a0" draw:name="Image 48" text:anchor-type="as-char" svg:x="0in" svg:y="0in" svg:width="8.33333in" svg:height="6.06667in" style:rel-width="scale" style:rel-height="scale"><draw:image xlink:href="media/image1.jpeg" xlink:type="simple" xlink:show="embed" xlink:actuate="onLoad"/><svg:title/><svg:desc>Une image contenant appareil de cuisine, habits, peinture, cadre photo

Description générée automatiquement</svg:desc></draw:frame></text:span></text:p>
      <text:p text:style-name="P8"><text:span text:style-name="T9"><draw:frame draw:style-name="a1" draw:name="Image 47" text:anchor-type="as-char" svg:x="0in" svg:y="0in" svg:width="1.35in" svg:height="0.9in" style:rel-width="scale" style:rel-height="scale"><draw:image xlink:href="media/image2.png" xlink:type="simple" xlink:show="embed" xlink:actuate="onLoad"/><svg:title/><svg:desc>Julia </svg:desc></draw:frame></text:span></text:p>
      <text:p text:style-name="P10"><text:span text:style-name="T11"><draw:frame draw:style-name="a2" draw:name="Image 46" text:anchor-type="as-char" svg:x="0in" svg:y="0in" svg:width="1.56667in" svg:height="0.66667in" style:rel-width="scale" style:rel-height="scale"><draw:image xlink:href="media/image3.png" xlink:type="simple" xlink:show="embed" xlink:actuate="onLoad"/><svg:title/><svg:desc>Une image contenant plante, fleur, orchidée, étoile

Description générée automatiquement</svg:desc></draw:frame></text:span></text:p>
      <text:p text:style-name="P12"><text:span text:style-name="T13"><draw:frame draw:style-name="a3" draw:name="Image 45" text:anchor-type="as-char" svg:x="0in" svg:y="0in" svg:width="2.6in" svg:height="0.44167in" style:rel-width="scale" style:rel-height="scale"><draw:image xlink:href="media/image4.png" xlink:type="simple" xlink:show="embed" xlink:actuate="onLoad"/><svg:title/><svg:desc>Saint valentin</svg:desc></draw:frame></text:span></text:p>
      <text:p text:style-name="P14"><text:span text:style-name="T15"><draw:frame draw:style-name="a4" draw:name="Image 44" text:anchor-type="as-char" svg:x="0in" svg:y="0in" svg:width="0.91667in" svg:height="0.64167in" style:rel-width="scale" style:rel-height="scale"><draw:image xlink:href="media/image5.png" xlink:type="simple" xlink:show="embed" xlink:actuate="onLoad"/><svg:title/><svg:desc>Copyright 7R14K5</svg:desc></draw:frame></text:span></text:p>
      <text:p text:style-name="P16"><text:span text:style-name="T17">Certains tubes utilisés pour réaliser mes tutoriels ont été trouvés sur le Net et je n’en connais pas toujours l’origine.</text:span></text:p>
      <text:p text:style-name="P18"><text:span text:style-name="T19">Si l’un de ces tubes vous appartient, merci de me le faire savoir : je mettrai un lien vers votre site ou je l’enlèverai si vous le souhaitez.</text:span></text:p>
      <text:p text:style-name="P20"/>
      <text:p text:style-name="P21"><text:span text:style-name="T22">Ce tutoriel est de ma création, il est interdit de se l’approprier.</text:span></text:p>
      <text:p text:style-name="P23"/>
      <text:p text:style-name="P24"><text:span text:style-name="T25">Ce tag a été réalisé avec PSPX9</text:span></text:p>
      <text:p text:style-name="P26"><text:span text:style-name="T27"><draw:frame draw:style-name="a5" draw:name="Image 43" text:anchor-type="as-char" svg:x="0in" svg:y="0in" svg:width="0.94167in" svg:height="1.325in" style:rel-width="scale" style:rel-height="scale"><draw:image xlink:href="media/image6.png" xlink:type="simple" xlink:show="embed" xlink:actuate="onLoad"/><svg:title/><svg:desc>Arabella </svg:desc></draw:frame></text:span></text:p>
      <text:p text:style-name="P28"><text:span text:style-name="T29">mais peut être réalisé avec d’autres versions antérieures.</text:span></text:p>
      <text:p text:style-name="P30"><text:span text:style-name="T31">Seules les couleurs peuvent varier d’un logiciel à l’autre.</text:span></text:p>
      <text:p text:style-name="P32"><text:span text:style-name="T33">Si vous utilisez d’autres tubes ou couleurs que ceux utilisés pour ce tutoriel, il vous faudra jouer avec le mode de mélange des calques ainsi que sur leur opacité.</text:span></text:p>
      <text:p text:style-name="P34"/>
      <text:p text:style-name="P35"><text:span text:style-name="T36">Installez les filtres dans les modules externes ou placez-les dans votre dossier de filtres.</text:span></text:p>
      <text:p text:style-name="P37"><text:span text:style-name="T38">Les Outils, Masques, Sélections, Pinceaux et autres sont à placer dans les dossiers correspondants de votre PSP</text:span></text:p>
      <text:p text:style-name="P39"><text:span text:style-name="T40">Pour importer les presets, double-cliquez sur l’icône </text:span><text:span text:style-name="T41"><draw:frame draw:style-name="a6" draw:name="Image 42" text:anchor-type="as-char" svg:x="0in" svg:y="0in" svg:width="0.44167in" svg:height="0.625in" style:rel-width="scale" style:rel-height="scale"><draw:image xlink:href="media/image7.png" xlink:type="simple" xlink:show="embed" xlink:actuate="onLoad"/><svg:title/><svg:desc>Prisca </svg:desc></draw:frame></text:span><text:span text:style-name="T42">  qui ira se mettre automatiquement dans le dossier « setting » concerné.</text:span></text:p>
      <text:p text:style-name="P43"/>
      <text:p text:style-name="P44"><text:span text:style-name="T45">Ce tutoriel est de ma création, il est interdit de se l'approprié</text:span></text:p>
      <text:p text:style-name="P46"><text:span text:style-name="T47">Toute ressemblance avec un autre tutoriel ne serait que pure coïncidence</text:span></text:p>
      <text:p text:style-name="P48"/>
      <text:p text:style-name="P49"><text:span text:style-name="T50"><draw:frame draw:style-name="a7" draw:name="Image 41" text:anchor-type="as-char" svg:x="0in" svg:y="0in" svg:width="1.78333in" svg:height="0.425in" style:rel-width="scale" style:rel-height="scale"><draw:image xlink:href="media/image8.png" xlink:type="simple" xlink:show="embed" xlink:actuate="onLoad"/><svg:title/><svg:desc/></draw:frame></text:span></text:p>
      <text:p text:style-name="P51"><text:span text:style-name="T52"><draw:frame draw:style-name="a8" draw:name="Image 40" text:anchor-type="as-char" svg:x="0in" svg:y="0in" svg:width="1.56667in" svg:height="0.66667in" style:rel-width="scale" style:rel-height="scale"><draw:image xlink:href="media/image3.png" xlink:type="simple" xlink:show="embed" xlink:actuate="onLoad"/><svg:title/><svg:desc>Une image contenant plante, fleur, orchidée, étoile

Description générée automatiquement</svg:desc></draw:frame></text:span></text:p>
      <text:p text:style-name="P53"><draw:custom-shape svg:x="0in" svg:y="0in" svg:width="4.5in" svg:height="3.26667in" draw:id="id0" draw:style-name="a9" draw:name="Rectangle 37" text:anchor-type="as-char"><svg:title/><svg:desc/><draw:enhanced-geometry draw:type="non-primitive" svg:viewBox="0 0 21600 21600" draw:enhanced-path="M 0 0 L 21600 0 21600 21600 0 21600 Z N"/></draw:custom-shape><text:span text:style-name="T54">Les filtres employés</text:span></text:p>
      <text:p text:style-name="P55"><text:span text:style-name="T56">&lt;&lt; Medhi / sorting tiles</text:span></text:p>
      <text:p text:style-name="P57"><text:span text:style-name="T58">&lt;&lt; FunHouse /Patchwork</text:span></text:p>
      <text:p text:style-name="P59"><text:span text:style-name="T60">&lt;&lt; </text:span><text:span text:style-name="T61">FunHouse / évanescence</text:span></text:p>
      <text:p text:style-name="P62"><text:span text:style-name="T63">&lt;&lt; </text:span><text:span text:style-name="T64">Grafic plus…quick tile II</text:span></text:p>
      <text:p text:style-name="P65"><text:span text:style-name="T66">&lt;&lt; AAA FRAME FOTO FRAME</text:span></text:p>
      <text:p text:style-name="P67"><text:span text:style-name="T68">Le matériel  est  composé  de :</text:span></text:p>
      <text:p text:style-name="P69"><text:span text:style-name="T70">Ci-dessous</text:span></text:p>
      <text:p text:style-name="P71"><text:span text:style-name="T72"><draw:frame draw:style-name="a10" draw:name="Image 39" text:anchor-type="as-char" svg:x="0in" svg:y="0in" svg:width="1.56667in" svg:height="1.40833in" style:rel-width="scale" style:rel-height="scale"><draw:image xlink:href="media/image9.png" xlink:type="simple" xlink:show="embed" xlink:actuate="onLoad"/><svg:title/><svg:desc>Une image contenant étoile, art, fleur, créativité

Description générée automatiquement</svg:desc></draw:frame></text:span></text:p>
      <text:p text:style-name="P73"><text:span text:style-name="T74">1 mask de tine</text:span></text:p>
      <text:p text:style-name="P75"><text:span text:style-name="T76">Le tube de babette  que je remercie</text:span></text:p>
      <text:p text:style-name="P77"><text:span text:style-name="T78">1 tube paysage trouvé sur le net</text:span></text:p>
      <text:p text:style-name="P79"><text:span text:style-name="T80">2 déco perso C.Laurette</text:span></text:p>
      <text:p text:style-name="P81"><text:span text:style-name="T82"><draw:frame draw:style-name="a11" draw:name="Image 38" text:anchor-type="as-char" svg:x="0in" svg:y="0in" svg:width="1.56667in" svg:height="0.66667in" style:rel-width="scale" style:rel-height="scale"><draw:image xlink:href="media/image3.png" xlink:type="simple" xlink:show="embed" xlink:actuate="onLoad"/><svg:title/><svg:desc>Une image contenant plante, fleur, orchidée, étoile

Description générée automatiquement</svg:desc></draw:frame></text:span></text:p>
      <text:p text:style-name="P83"><text:span text:style-name="T84">Palette des couleurs</text:span></text:p>
      <text:p text:style-name="P85"/>
      <text:p text:style-name="P86"><text:span text:style-name="T87"><draw:frame draw:style-name="a12" draw:name="Image 37" text:anchor-type="as-char" svg:x="0in" svg:y="0in" svg:width="4.55in" svg:height="1.20833in" style:rel-width="scale" style:rel-height="scale"><draw:image xlink:href="media/image10.png" xlink:type="simple" xlink:show="embed" xlink:actuate="onLoad"/><svg:title/><svg:desc>Une image contenant texte, capture d’écran, Police, conception

Description générée automatiquement</svg:desc></draw:frame></text:span></text:p>
      <text:p text:style-name="P88"><text:span text:style-name="T89"><draw:frame draw:style-name="a13" draw:name="Image 36" text:anchor-type="as-char" svg:x="0in" svg:y="0in" svg:width="1.56667in" svg:height="0.66667in" style:rel-width="scale" style:rel-height="scale"><draw:image xlink:href="media/image3.png" xlink:type="simple" xlink:show="embed" xlink:actuate="onLoad"/><svg:title/><svg:desc>Une image contenant plante, fleur, orchidée, étoile

Description générée automatiquement</svg:desc></draw:frame></text:span></text:p>
      <text:p text:style-name="P90"><text:span text:style-name="T91">Etape 1</text:span></text:p>
      <text:p text:style-name="P92"><text:span text:style-name="T93">Ouvrir un calque de 900/600 pixels transparent</text:span></text:p>
      <text:p text:style-name="P94"><text:span text:style-name="T95">Faire un dégradé linéaire</text:span></text:p>
      <text:p text:style-name="P96"><text:span text:style-name="T97">Avant plan / #622f1d</text:span></text:p>
      <text:p text:style-name="P98"><text:span text:style-name="T99">Arrière plan / #1c1610</text:span></text:p>
      <text:p text:style-name="P100"><draw:custom-shape svg:x="0in" svg:y="0in" svg:width="1.61667in" svg:height="1.9in" draw:id="id1" draw:style-name="a14" draw:name="Rectangle 35" text:anchor-type="as-char"><svg:title/><svg:desc/><draw:enhanced-geometry draw:type="non-primitive" svg:viewBox="0 0 21600 21600" draw:enhanced-path="M 0 0 L 21600 0 21600 21600 0 21600 Z N"/></draw:custom-shape><text:span text:style-name="T101">    </text:span><draw:custom-shape svg:x="0in" svg:y="0in" svg:width="1.925in" svg:height="4.075in" draw:id="id2" draw:style-name="a15" draw:name="Rectangle 33" text:anchor-type="as-char"><svg:title/><svg:desc/><draw:enhanced-geometry draw:type="non-primitive" svg:viewBox="0 0 21600 21600" draw:enhanced-path="M 0 0 L 21600 0 21600 21600 0 21600 Z N"/></draw:custom-shape></text:p>
      <text:p text:style-name="P102"><text:span text:style-name="T103"><draw:frame draw:style-name="a16" draw:name="Image 35" text:anchor-type="as-char" svg:x="0in" svg:y="0in" svg:width="1.61667in" svg:height="1.9in" style:rel-width="scale" style:rel-height="scale"><draw:image xlink:href="media/image11.jpeg" xlink:type="simple" xlink:show="embed" xlink:actuate="onLoad"/><svg:title/><svg:desc>Une image contenant capture d’écran, Rectangle, conception

Description générée automatiquement</svg:desc></draw:frame></text:span><text:span text:style-name="T104"><draw:frame draw:style-name="a17" draw:name="Image 34" text:anchor-type="as-char" svg:x="0in" svg:y="0in" svg:width="1.925in" svg:height="4.075in" style:rel-width="scale" style:rel-height="scale"><draw:image xlink:href="media/image12.jpeg" xlink:type="simple" xlink:show="embed" xlink:actuate="onLoad"/><svg:title/><svg:desc>Une image contenant capture d’écran, Logiciel multimédia, texte, logiciel

Description générée automatiquement</svg:desc></draw:frame></text:span></text:p>
      <text:p text:style-name="P105"/>
      <text:p text:style-name="P106"><text:span text:style-name="T107">Remplir le calque de ce dégradé</text:span></text:p>
      <text:p text:style-name="P108"><text:span text:style-name="T109"><draw:frame draw:style-name="a18" draw:name="Image 33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110"><text:span text:style-name="T111">Etape 2</text:span></text:p>
      <text:p text:style-name="P112"><text:span text:style-name="T113">Module externe Medhi / sorting tiles avec ses chiffres</text:span></text:p>
      <text:p text:style-name="P114"><draw:custom-shape svg:x="0in" svg:y="0in" svg:width="6.3in" svg:height="1.86667in" draw:id="id3" draw:style-name="a19" draw:name="Rectangle 31" text:anchor-type="as-char"><svg:title/><svg:desc/><draw:enhanced-geometry draw:type="non-primitive" svg:viewBox="0 0 21600 21600" draw:enhanced-path="M 0 0 L 21600 0 21600 21600 0 21600 Z N"/></draw:custom-shape></text:p>
      <text:p text:style-name="P115"><text:span text:style-name="T116"><draw:frame draw:style-name="a20" draw:name="Image 32" text:anchor-type="as-char" svg:x="0in" svg:y="0in" svg:width="9.94167in" svg:height="2.93333in" style:rel-width="scale" style:rel-height="scale"><draw:image xlink:href="media/image14.jpeg" xlink:type="simple" xlink:show="embed" xlink:actuate="onLoad"/><svg:title/><svg:desc>Une image contenant texte, Logiciel multimédia, logiciel, capture d’écran

Description générée automatiquement</svg:desc></draw:frame></text:span></text:p>
      <text:p text:style-name="P117"/>
      <text:p text:style-name="P118"><text:span text:style-name="T119">Calque dupliqué …Miroir …ou Miroir horizontal</text:span></text:p>
      <text:p text:style-name="P120"><text:span text:style-name="T121">Mode lumière douce …ou autre</text:span></text:p>
      <text:p text:style-name="P122"><text:span text:style-name="T123">Fusionné les calques visibles</text:span></text:p>
      <text:p text:style-name="P124"><text:span text:style-name="T125">Effet d’image / mosaïque sans jointure avec ses chiffres</text:span></text:p>
      <text:p text:style-name="P126"><text:span text:style-name="T127">Angle/ vertical / 50/80</text:span></text:p>
      <text:p text:style-name="P128"><draw:custom-shape svg:x="0in" svg:y="0in" svg:width="4.25in" svg:height="3.15833in" draw:id="id4" draw:style-name="a21" draw:name="Rectangle 29" text:anchor-type="as-char"><svg:title/><svg:desc/><draw:enhanced-geometry draw:type="non-primitive" svg:viewBox="0 0 21600 21600" draw:enhanced-path="M 0 0 L 21600 0 21600 21600 0 21600 Z N"/></draw:custom-shape></text:p>
      <text:p text:style-name="P129"><text:span text:style-name="T130"><draw:frame draw:style-name="a22" draw:name="Image 31" text:anchor-type="as-char" svg:x="0in" svg:y="0in" svg:width="4.25in" svg:height="3.15833in" style:rel-width="scale" style:rel-height="scale"><draw:image xlink:href="media/image15.jpeg" xlink:type="simple" xlink:show="embed" xlink:actuate="onLoad"/><svg:title/><svg:desc>Une image contenant texte, capture d’écran, Police, nombre

Description générée automatiquement</svg:desc></draw:frame></text:span></text:p>
      <text:p text:style-name="P131"/>
      <text:p text:style-name="P132"><text:span text:style-name="T133">Effet de bord accentué davantage</text:span></text:p>
      <text:p text:style-name="P134"><text:span text:style-name="T135">Miroir</text:span></text:p>
      <text:p text:style-name="P136"><text:span text:style-name="T137">Ou miroir horizontal</text:span></text:p>
      <text:p text:style-name="P138"/>
      <text:p text:style-name="P139"><text:span text:style-name="T140"><draw:frame draw:style-name="a23" draw:name="Image 30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141"><text:span text:style-name="T142">Etape 3</text:span></text:p>
      <text:p text:style-name="P143"><text:span text:style-name="T144">Module externe FunHouse /Patchwork à 15</text:span></text:p>
      <text:p text:style-name="P145"><draw:custom-shape svg:x="0in" svg:y="0in" svg:width="6.3in" svg:height="1.58333in" draw:id="id5" draw:style-name="a24" draw:name="Rectangle 27" text:anchor-type="as-char"><svg:title/><svg:desc/><draw:enhanced-geometry draw:type="non-primitive" svg:viewBox="0 0 21600 21600" draw:enhanced-path="M 0 0 L 21600 0 21600 21600 0 21600 Z N"/></draw:custom-shape></text:p>
      <text:p text:style-name="P146"><text:span text:style-name="T147"><draw:frame draw:style-name="a25" draw:name="Image 29" text:anchor-type="as-char" svg:x="0in" svg:y="0in" svg:width="8.63333in" svg:height="2.175in" style:rel-width="scale" style:rel-height="scale"><draw:image xlink:href="media/image16.jpeg" xlink:type="simple" xlink:show="embed" xlink:actuate="onLoad"/><svg:title/><svg:desc>Une image contenant texte, capture d’écran, Rectangle, ligne

Description générée automatiquement</svg:desc></draw:frame></text:span></text:p>
      <text:p text:style-name="P148"/>
      <text:p text:style-name="P149"><text:span text:style-name="T150">Effet d’image / mosaïque sans jointure avec ses mesures</text:span></text:p>
      <text:p text:style-name="P151"><text:span text:style-name="T152">Angle / bilatéral / linéaire / 50/</text:span><text:span text:style-name="T153">-20</text:span><text:span text:style-name="T154">/ 80</text:span></text:p>
      <text:p text:style-name="P155"><text:span text:style-name="T156"><draw:frame draw:style-name="a26" draw:name="Image 28" text:anchor-type="as-char" svg:x="0in" svg:y="0in" svg:width="4.59167in" svg:height="4.325in" style:rel-width="scale" style:rel-height="scale"><draw:image xlink:href="media/image17.jpeg" xlink:type="simple" xlink:show="embed" xlink:actuate="onLoad"/><svg:title/><svg:desc>Une image contenant texte, capture d’écran, logiciel, affichage

Description générée automatiquement</svg:desc></draw:frame></text:span></text:p>
      <text:p text:style-name="P157"><draw:custom-shape svg:x="0in" svg:y="0in" svg:width="4.59167in" svg:height="4.325in" draw:id="id6" draw:style-name="a27" draw:name="Rectangle 25" text:anchor-type="as-char"><svg:title/><svg:desc/><draw:enhanced-geometry draw:type="non-primitive" svg:viewBox="0 0 21600 21600" draw:enhanced-path="M 0 0 L 21600 0 21600 21600 0 21600 Z N"/></draw:custom-shape></text:p>
      <text:p text:style-name="P158"><text:span text:style-name="T159">Dupliqué …Miroir … ou Miroir horizontal…</text:span></text:p>
      <text:p text:style-name="P160"><text:span text:style-name="T161">Mode éclaircir …</text:span></text:p>
      <text:p text:style-name="P162"><text:span text:style-name="T163">Réglage netteté /netteté</text:span></text:p>
      <text:p text:style-name="P164"><text:span text:style-name="T165">Fusionné avec celui du dessous</text:span></text:p>
      <text:p text:style-name="P166"><text:span text:style-name="T167"><draw:frame draw:style-name="a28" draw:name="Image 27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168"/>
      <text:p text:style-name="P169"><text:span text:style-name="T170">Etape 4</text:span></text:p>
      <text:p text:style-name="P171"><text:span text:style-name="T172">Calque nouveau calque</text:span></text:p>
      <text:p text:style-name="P173"><text:span text:style-name="T174">Mettre en avant plan la couleur blanche</text:span></text:p>
      <text:p text:style-name="P175"><text:span text:style-name="T176">Outil de sélection S/ sélection personnalisé avec ses mesures</text:span></text:p>
      <text:p text:style-name="P177"><text:span text:style-name="T178"><draw:frame draw:style-name="a29" draw:name="Image 26" text:anchor-type="as-char" svg:x="0in" svg:y="0in" svg:width="3.11667in" svg:height="3.05in" style:rel-width="scale" style:rel-height="scale"><draw:image xlink:href="media/image18.jpeg" xlink:type="simple" xlink:show="embed" xlink:actuate="onLoad"/><svg:title/><svg:desc>Une image contenant texte, capture d’écran, nombre, Police

Description générée automatiquement</svg:desc></draw:frame></text:span></text:p>
      <text:p text:style-name="P179"><draw:custom-shape svg:x="0in" svg:y="0in" svg:width="3.11667in" svg:height="3.05in" draw:id="id7" draw:style-name="a30" draw:name="Rectangle 23" text:anchor-type="as-char"><svg:title/><svg:desc/><draw:enhanced-geometry draw:type="non-primitive" svg:viewBox="0 0 21600 21600" draw:enhanced-path="M 0 0 L 21600 0 21600 21600 0 21600 Z N"/></draw:custom-shape></text:p>
      <text:p text:style-name="P180"><text:span text:style-name="T181">Sélection /modifié/ sélectionné les bordures de la sélection à 2 intérieur + anticrénelage coché</text:span></text:p>
      <text:p text:style-name="P182"><text:span text:style-name="T183">Remplir de la couleur blanche</text:span></text:p>
      <text:p text:style-name="P184"><draw:custom-shape svg:x="0in" svg:y="0in" svg:width="4.5in" svg:height="2.44167in" draw:id="id8" draw:style-name="a31" draw:name="Rectangle 21" text:anchor-type="as-char"><svg:title/><svg:desc/><draw:enhanced-geometry draw:type="non-primitive" svg:viewBox="0 0 21600 21600" draw:enhanced-path="M 0 0 L 21600 0 21600 21600 0 21600 Z N"/></draw:custom-shape></text:p>
      <text:p text:style-name="P185"><text:span text:style-name="T186"><draw:frame draw:style-name="a32" draw:name="Image 25" text:anchor-type="as-char" svg:x="0in" svg:y="0in" svg:width="4.5in" svg:height="2.44167in" style:rel-width="scale" style:rel-height="scale"><draw:image xlink:href="media/image19.jpeg" xlink:type="simple" xlink:show="embed" xlink:actuate="onLoad"/><svg:title/><svg:desc>Une image contenant texte, capture d’écran, Police, nombre

Description générée automatiquement</svg:desc></draw:frame></text:span></text:p>
      <text:p text:style-name="P187"><text:span text:style-name="T188">Désélectionné</text:span></text:p>
      <text:p text:style-name="P189"><text:span text:style-name="T190">Effet d’image / mosaïque sans jointure 50/</text:span><text:span text:style-name="T191">-20</text:span><text:span text:style-name="T192">/50</text:span></text:p>
      <text:p text:style-name="P193"><text:span text:style-name="T194">Calque dupliqué …miroir … opacité à 50 …fusionné avec  celui du dessous</text:span></text:p>
      <text:p text:style-name="P195"><text:span text:style-name="T196">Effet 3 D / ombre portée /0/0/80/25 noir</text:span></text:p>
      <text:p text:style-name="P197"><text:span text:style-name="T198">Fusionné avec celui du dessous</text:span></text:p>
      <text:p text:style-name="P199"><text:span text:style-name="T200"><draw:frame draw:style-name="a33" draw:name="Image 24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201"><text:span text:style-name="T202">Etape 5</text:span></text:p>
      <text:p text:style-name="P203"><text:span text:style-name="T204">Calque dupliqué</text:span></text:p>
      <text:p text:style-name="P205"><text:span text:style-name="T206">Redimensionné à 85</text:span></text:p>
      <text:p text:style-name="P207"><text:span text:style-name="T208"><draw:frame draw:style-name="a34" draw:name="Image 23" text:anchor-type="as-char" svg:x="0in" svg:y="0in" svg:width="5.59167in" svg:height="5.6in" style:rel-width="scale" style:rel-height="scale"><draw:image xlink:href="media/image20.jpeg" xlink:type="simple" xlink:show="embed" xlink:actuate="onLoad"/><svg:title/><svg:desc>Une image contenant texte, capture d’écran, nombre, Police

Description générée automatiquement</svg:desc></draw:frame></text:span></text:p>
      <text:p text:style-name="P209"><text:span text:style-name="T210">Effet 3D/ombre portée 0/0/80/25 noir</text:span></text:p>
      <text:p text:style-name="P211"><text:span text:style-name="T212">Dupliqué ce nouveau calque</text:span></text:p>
      <text:p text:style-name="P213"><text:span text:style-name="T214">Redimensionner  à  85</text:span></text:p>
      <text:p text:style-name="P215"><text:span text:style-name="T216">Dupliqué ce nouveau calque</text:span></text:p>
      <text:p text:style-name="P217"><text:span text:style-name="T218">Redimensionner à 85</text:span></text:p>
      <text:p text:style-name="P219"/>
      <text:p text:style-name="P220"><text:span text:style-name="T221"><draw:frame draw:style-name="a35" draw:name="Image 22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222"><text:span text:style-name="T223">Etape 6</text:span></text:p>
      <text:p text:style-name="P224"><text:span text:style-name="T225">Mettre les calques/ copie de raster 1 et celui du haut de la pile</text:span></text:p>
      <text:p text:style-name="P226"><text:span text:style-name="T227">En mode Ecran</text:span></text:p>
      <text:p text:style-name="P228"><text:span text:style-name="T229">Comme ceci …</text:span><draw:custom-shape svg:x="0in" svg:y="0in" svg:width="4.5in" svg:height="3.94167in" draw:id="id9" draw:style-name="a36" draw:name="Rectangle 19" text:anchor-type="as-char"><svg:title/><svg:desc/><draw:enhanced-geometry draw:type="non-primitive" svg:viewBox="0 0 21600 21600" draw:enhanced-path="M 0 0 L 21600 0 21600 21600 0 21600 Z N"/></draw:custom-shape></text:p>
      <text:p text:style-name="P230"><text:span text:style-name="T231"><draw:frame draw:style-name="a37" draw:name="Image 21" text:anchor-type="as-char" svg:x="0in" svg:y="0in" svg:width="4.5in" svg:height="3.94167in" style:rel-width="scale" style:rel-height="scale"><draw:image xlink:href="media/image21.jpeg" xlink:type="simple" xlink:show="embed" xlink:actuate="onLoad"/><svg:title/><svg:desc>Une image contenant texte, capture d’écran, logiciel, Logiciel multimédia

Description générée automatiquement</svg:desc></draw:frame></text:span></text:p>
      <text:p text:style-name="P232"><text:span text:style-name="T233">Fusionné tous les calques visibles</text:span></text:p>
      <text:p text:style-name="P234"/>
      <text:p text:style-name="P235"><text:span text:style-name="T236"><draw:frame draw:style-name="a38" draw:name="Image 20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237"><text:span text:style-name="T238">Etape 7</text:span></text:p>
      <text:p text:style-name="P239"><text:span text:style-name="T240">Calque nouveau calque</text:span></text:p>
      <text:p text:style-name="P241"><text:span text:style-name="T242">Outil de sélection S/ sélection personnalisé avec ses mesures</text:span></text:p>
      <text:p text:style-name="P243"><text:span text:style-name="T244"><draw:frame draw:style-name="a39" draw:name="Image 19" text:anchor-type="as-char" svg:x="0in" svg:y="0in" svg:width="3.09167in" svg:height="2.99167in" style:rel-width="scale" style:rel-height="scale"><draw:image xlink:href="media/image22.jpeg" xlink:type="simple" xlink:show="embed" xlink:actuate="onLoad"/><svg:title/><svg:desc>Une image contenant texte, capture d’écran, diagramme, Police

Description générée automatiquement</svg:desc></draw:frame></text:span><draw:custom-shape svg:x="0in" svg:y="0in" svg:width="3.19167in" svg:height="3in" draw:id="id10" draw:style-name="a40" draw:name="Rectangle 17" text:anchor-type="as-char"><svg:title/><svg:desc/><draw:enhanced-geometry draw:type="non-primitive" svg:viewBox="0 0 21600 21600" draw:enhanced-path="M 0 0 L 21600 0 21600 21600 0 21600 Z N"/></draw:custom-shape></text:p>
      <text:p text:style-name="P245"><text:span text:style-name="T246">Remplir de la couleur blanche</text:span></text:p>
      <text:p text:style-name="P247"><text:span text:style-name="T248">Ouvrir le mask de tine</text:span></text:p>
      <text:p text:style-name="P249"><text:span text:style-name="T250">Nouveau calque à partir d’une image</text:span></text:p>
      <text:p text:style-name="P251"><text:span text:style-name="T252">Ouvrir le mask de tine</text:span></text:p>
      <text:p text:style-name="P253"><text:span text:style-name="T254"><draw:frame draw:style-name="a41" draw:name="Image 18" text:anchor-type="as-char" svg:x="0in" svg:y="0in" svg:width="2.86667in" svg:height="2.71667in" style:rel-width="scale" style:rel-height="scale"><draw:image xlink:href="media/image23.jpeg" xlink:type="simple" xlink:show="embed" xlink:actuate="onLoad"/><svg:title/><svg:desc>Une image contenant texte, capture d’écran, Police, nombre

Description générée automatiquement</svg:desc></draw:frame></text:span></text:p>
      <text:p text:style-name="P255"><draw:custom-shape svg:x="0in" svg:y="0in" svg:width="2.86667in" svg:height="2.71667in" draw:id="id11" draw:style-name="a42" draw:name="Rectangle 15" text:anchor-type="as-char"><svg:title/><svg:desc/><draw:enhanced-geometry draw:type="non-primitive" svg:viewBox="0 0 21600 21600" draw:enhanced-path="M 0 0 L 21600 0 21600 21600 0 21600 Z N"/></draw:custom-shape></text:p>
      <text:p text:style-name="P256"><text:span text:style-name="T257">Dupliqué 2 fois puis fusionné le groupe</text:span></text:p>
      <text:p text:style-name="P258"><text:span text:style-name="T259"><draw:frame draw:style-name="a43" draw:name="Image 17" text:anchor-type="as-char" svg:x="0in" svg:y="0in" svg:width="4.325in" svg:height="4.69167in" style:rel-width="scale" style:rel-height="scale"><draw:image xlink:href="media/image24.jpeg" xlink:type="simple" xlink:show="embed" xlink:actuate="onLoad"/><svg:title/><svg:desc>Une image contenant texte, capture d’écran, Logiciel multimédia, conception

Description générée automatiquement</svg:desc></draw:frame></text:span><draw:custom-shape svg:x="0in" svg:y="0in" svg:width="4.325in" svg:height="4.69167in" draw:id="id12" draw:style-name="a44" draw:name="Rectangle 13" text:anchor-type="as-char"><svg:title/><svg:desc/><draw:enhanced-geometry draw:type="non-primitive" svg:viewBox="0 0 21600 21600" draw:enhanced-path="M 0 0 L 21600 0 21600 21600 0 21600 Z N"/></draw:custom-shape></text:p>
      <text:p text:style-name="P260"><text:span text:style-name="T261">Sélection / sélectionner les bordures de la sélection à 2</text:span></text:p>
      <text:p text:style-name="P262"><text:span text:style-name="T263"><draw:frame draw:style-name="a45" draw:name="Image 16" text:anchor-type="as-char" svg:x="0in" svg:y="0in" svg:width="4.575in" svg:height="5.65in" style:rel-width="scale" style:rel-height="scale"><draw:image xlink:href="media/image25.jpeg" xlink:type="simple" xlink:show="embed" xlink:actuate="onLoad"/><svg:title/><svg:desc>Une image contenant texte, capture d’écran, carré, logiciel

Description générée automatiquement</svg:desc></draw:frame></text:span><draw:custom-shape svg:x="0in" svg:y="0in" svg:width="3.65833in" svg:height="4.525in" draw:id="id13" draw:style-name="a46" draw:name="Rectangle 11" text:anchor-type="as-char"><svg:title/><svg:desc/><draw:enhanced-geometry draw:type="non-primitive" svg:viewBox="0 0 21600 21600" draw:enhanced-path="M 0 0 L 21600 0 21600 21600 0 21600 Z N"/></draw:custom-shape></text:p>
      <text:p text:style-name="P264"><text:span text:style-name="T265">Calque nouveau calque …remplir de couleur blanche</text:span></text:p>
      <text:p text:style-name="P266"><text:span text:style-name="T267">Désélectionner</text:span></text:p>
      <text:p text:style-name="P268"><text:span text:style-name="T269">Mettre ce calque en mode lumière douce  …ou autre</text:span></text:p>
      <text:p text:style-name="P270"><text:span text:style-name="T271">Effet 3D/ ombre portée 0/0/80/25 noir</text:span></text:p>
      <text:p text:style-name="P272"><text:span text:style-name="T273">Fusionné les calques visibles</text:span></text:p>
      <text:p text:style-name="P274"/>
      <text:p text:style-name="P275"><text:span text:style-name="T276"><draw:frame draw:style-name="a47" draw:name="Image 15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277"><text:span text:style-name="T278">Etape 8</text:span></text:p>
      <text:p text:style-name="P279"><text:span text:style-name="T280">Calque nouveau calque</text:span></text:p>
      <text:p text:style-name="P281"><text:span text:style-name="T282">Outil de sélection S/ sélection personnalisé avec ses mesures</text:span></text:p>
      <text:p text:style-name="P283"><draw:custom-shape svg:x="0in" svg:y="0in" svg:width="2.51667in" svg:height="2.45in" draw:id="id14" draw:style-name="a48" draw:name="Rectangle 9" text:anchor-type="as-char"><svg:title/><svg:desc/><draw:enhanced-geometry draw:type="non-primitive" svg:viewBox="0 0 21600 21600" draw:enhanced-path="M 0 0 L 21600 0 21600 21600 0 21600 Z N"/></draw:custom-shape></text:p>
      <text:p text:style-name="P284"><text:span text:style-name="T285"><draw:frame draw:style-name="a49" draw:name="Image 14" text:anchor-type="as-char" svg:x="0in" svg:y="0in" svg:width="3.15833in" svg:height="3.06667in" style:rel-width="scale" style:rel-height="scale"><draw:image xlink:href="media/image26.jpeg" xlink:type="simple" xlink:show="embed" xlink:actuate="onLoad"/><svg:title/><svg:desc>Une image contenant texte, capture d’écran, diagramme, Police

Description générée automatiquement</svg:desc></draw:frame></text:span></text:p>
      <text:p text:style-name="P286"><text:span text:style-name="T287">Copié / colle comme un nouveau calque votre tube paysage</text:span></text:p>
      <text:p text:style-name="P288"><text:span text:style-name="T289">Sélection / inversé …supprimé inversé à nouveau</text:span></text:p>
      <text:p text:style-name="P290"><text:span text:style-name="T291">Sélection / sélectionner les bordures de la sélection à 3</text:span></text:p>
      <text:p text:style-name="P292"><text:span text:style-name="T293"><draw:frame draw:style-name="a50" draw:name="Image 13" text:anchor-type="as-char" svg:x="0in" svg:y="0in" svg:width="4.49167in" svg:height="2.13333in" style:rel-width="scale" style:rel-height="scale"><draw:image xlink:href="media/image27.jpeg" xlink:type="simple" xlink:show="embed" xlink:actuate="onLoad"/><svg:title/><svg:desc>Une image contenant texte, capture d’écran, Police, nombre

Description générée automatiquement</svg:desc></draw:frame></text:span></text:p>
      <text:p text:style-name="P294"><text:span text:style-name="T295">Remplir de la couleur blanche</text:span></text:p>
      <text:p text:style-name="P296"><text:span text:style-name="T297">Désélectionner</text:span></text:p>
      <text:p text:style-name="P298"><text:span text:style-name="T299">Fusionné les calques visibles</text:span></text:p>
      <text:p text:style-name="P300"/>
      <text:p text:style-name="P301"><text:span text:style-name="T302"><draw:frame draw:style-name="a51" draw:name="Image 12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303"><text:span text:style-name="T304">Etape 9</text:span></text:p>
      <text:p text:style-name="P305"><text:span text:style-name="T306">Ouvrir le tube décoration C.Laurette1</text:span></text:p>
      <text:p text:style-name="P307"><text:span text:style-name="T308">Copier /coller comme un nouveau calque</text:span></text:p>
      <text:p text:style-name="P309"/>
      <text:p text:style-name="P310"><text:span text:style-name="T311">Ne pas déplacer</text:span></text:p>
      <text:p text:style-name="P312"><text:span text:style-name="T313">Ouvrir le tube décoration C.Laurette2</text:span></text:p>
      <text:p text:style-name="P314"><text:span text:style-name="T315">Copier /coller comme un nouveau calque</text:span></text:p>
      <text:p text:style-name="P316"><text:span text:style-name="T317">Ne pas déplacer</text:span></text:p>
      <text:p text:style-name="P318"><text:span text:style-name="T319">Fusionné les calques visibles</text:span></text:p>
      <text:p text:style-name="P320"><text:span text:style-name="T321">COPIER</text:span></text:p>
      <text:p text:style-name="P322"/>
      <text:p text:style-name="P323"><text:span text:style-name="T324"><draw:frame draw:style-name="a52" draw:name="Image 11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325"><text:span text:style-name="T326">Etape 10</text:span></text:p>
      <text:p text:style-name="P327"><text:span text:style-name="T328">Ajouter des bordures</text:span></text:p>
      <text:p text:style-name="P329"><text:span text:style-name="T330">2 pixels couleur blanc</text:span></text:p>
      <text:p text:style-name="P331"><text:span text:style-name="T332">15 pixels couleur premier plan #622f1d</text:span></text:p>
      <text:p text:style-name="P333"><text:span text:style-name="T334">Sélectionné avec la baguette magique</text:span></text:p>
      <text:p text:style-name="P335"><text:span text:style-name="T336">Module externe / FunHouse / évanescence à 85</text:span></text:p>
      <text:p text:style-name="P337"><text:span text:style-name="T338"><draw:frame draw:style-name="a53" draw:name="Image 10" text:anchor-type="as-char" svg:x="0in" svg:y="0in" svg:width="8.66667in" svg:height="1.075in" style:rel-width="scale" style:rel-height="scale"><draw:image xlink:href="media/image28.jpeg" xlink:type="simple" xlink:show="embed" xlink:actuate="onLoad"/><svg:title/><svg:desc>Une image contenant capture d’écran

Description générée automatiquement</svg:desc></draw:frame></text:span></text:p>
      <text:p text:style-name="P339"/>
      <text:p text:style-name="P340"><text:span text:style-name="T341">Module externe / Grafic plus…quick tile II par défaut tout à 0/0/0/0</text:span></text:p>
      <text:p text:style-name="P342"><text:span text:style-name="T343">Inversé</text:span></text:p>
      <text:p text:style-name="P344"><text:span text:style-name="T345">Effet 3D/ombre portée 0/0/80/15 noir</text:span></text:p>
      <text:p text:style-name="P346"><text:span text:style-name="T347">Désélectionner</text:span></text:p>
      <text:p text:style-name="P348"><text:span text:style-name="T349">Etape 11</text:span></text:p>
      <text:p text:style-name="P350"><text:span text:style-name="T351">Ajouter des bordures</text:span></text:p>
      <text:p text:style-name="P352"><text:span text:style-name="T353">2 pixels de blanc</text:span></text:p>
      <text:p text:style-name="P354"><text:span text:style-name="T355">Tout sélectionner</text:span></text:p>
      <text:p text:style-name="P356"><text:span text:style-name="T357">Ajouter des bordures</text:span></text:p>
      <text:p text:style-name="P358"><text:span text:style-name="T359">40 pixels de couleur premier plan #622f1d</text:span></text:p>
      <text:p text:style-name="P360"><text:span text:style-name="T361">Inversé</text:span></text:p>
      <text:p text:style-name="P362"><text:span text:style-name="T363">Collé dans la sélection</text:span></text:p>
      <text:p text:style-name="P364"><text:span text:style-name="T365">Réglage flou gaussien à 12</text:span></text:p>
      <text:p text:style-name="P366"><text:span text:style-name="T367">Module externe / AAA Frame Foto Frame</text:span></text:p>
      <text:p text:style-name="P368"><text:span text:style-name="T369"><draw:frame draw:style-name="a54" draw:name="Image 9" text:anchor-type="as-char" svg:x="0in" svg:y="0in" svg:width="5.28333in" svg:height="3.74167in" style:rel-width="scale" style:rel-height="scale"><draw:image xlink:href="media/image29.jpeg" xlink:type="simple" xlink:show="embed" xlink:actuate="onLoad"/><svg:title/><svg:desc>Une image contenant texte, capture d’écran, nombre, conception

Description générée automatiquement</svg:desc></draw:frame></text:span></text:p>
      <text:p text:style-name="P370"><draw:custom-shape svg:x="0in" svg:y="0in" svg:width="6.3in" svg:height="2.08333in" draw:id="id15" draw:style-name="a55" draw:name="Rectangle 7" text:anchor-type="as-char"><svg:title/><svg:desc/><draw:enhanced-geometry draw:type="non-primitive" svg:viewBox="0 0 21600 21600" draw:enhanced-path="M 0 0 L 21600 0 21600 21600 0 21600 Z N"/></draw:custom-shape><text:span text:style-name="T371">Désélectionner</text:span></text:p>
      <text:p text:style-name="P372"/>
      <text:p text:style-name="P373"><text:span text:style-name="T374"><draw:frame draw:style-name="a56" draw:name="Image 8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375"><text:span text:style-name="T376">Etape 12</text:span></text:p>
      <text:p text:style-name="P377"><text:span text:style-name="T378">Ajouter des bordures</text:span></text:p>
      <text:p text:style-name="P379"><text:span text:style-name="T380">2 pixels de couleur blanc</text:span></text:p>
      <text:p text:style-name="P381"><text:span text:style-name="T382">Ajouter des bordures</text:span></text:p>
      <text:p text:style-name="P383"><text:span text:style-name="T384">40 pixels de couleurs foncés  peu importent #622f1d</text:span></text:p>
      <text:p text:style-name="P385"><text:span text:style-name="T386">Baguette magique / sélectionné</text:span></text:p>
      <text:p text:style-name="P387"><text:span text:style-name="T388">Faire un dégradé linéaire avec ses couleurs</text:span></text:p>
      <text:p text:style-name="P389"><text:span text:style-name="T390">Avant plan : #622f1d</text:span></text:p>
      <text:p text:style-name="P391"><text:span text:style-name="T392">Arrière plan : #f9b177</text:span></text:p>
      <text:p text:style-name="P393"><draw:custom-shape svg:x="0in" svg:y="0in" svg:width="1.275in" svg:height="1.9in" draw:id="id16" draw:style-name="a57" draw:name="Rectangle 5" text:anchor-type="as-char"><svg:title/><svg:desc/><draw:enhanced-geometry draw:type="non-primitive" svg:viewBox="0 0 21600 21600" draw:enhanced-path="M 0 0 L 21600 0 21600 21600 0 21600 Z N"/></draw:custom-shape></text:p>
      <text:p text:style-name="P394"><text:span text:style-name="T395"><draw:frame draw:style-name="a58" draw:name="Image 7" text:anchor-type="as-char" svg:x="0in" svg:y="0in" svg:width="1.59167in" svg:height="2.36667in" style:rel-width="scale" style:rel-height="scale"><draw:image xlink:href="media/image30.jpeg" xlink:type="simple" xlink:show="embed" xlink:actuate="onLoad"/><svg:title/><svg:desc>Une image contenant capture d’écran, Rectangle, conception

Description générée automatiquement</svg:desc></draw:frame></text:span><text:span text:style-name="T396"><draw:frame draw:style-name="a59" draw:name="Image 6" text:anchor-type="as-char" svg:x="0in" svg:y="0in" svg:width="1.95in" svg:height="4.05833in" style:rel-width="scale" style:rel-height="scale"><draw:image xlink:href="media/image31.jpeg" xlink:type="simple" xlink:show="embed" xlink:actuate="onLoad"/><svg:title/><svg:desc>Une image contenant capture d’écran, Logiciel multimédia, horloge, logiciel

Description générée automatiquement</svg:desc></draw:frame></text:span></text:p>
      <text:p text:style-name="P397"><draw:custom-shape svg:x="0in" svg:y="0in" svg:width="1.95in" svg:height="4.05833in" draw:id="id17" draw:style-name="a60" draw:name="Rectangle 3" text:anchor-type="as-char"><svg:title/><svg:desc/><draw:enhanced-geometry draw:type="non-primitive" svg:viewBox="0 0 21600 21600" draw:enhanced-path="M 0 0 L 21600 0 21600 21600 0 21600 Z N"/></draw:custom-shape></text:p>
      <text:p text:style-name="P398"><text:span text:style-name="T399">Remplir la sélection de ce dégradé</text:span></text:p>
      <text:p text:style-name="P400"><text:span text:style-name="T401">Module externe /AA A Frame  / Foto Frame</text:span></text:p>
      <text:p text:style-name="P402"><text:span text:style-name="T403"><draw:frame draw:style-name="a61" draw:name="Image 5" text:anchor-type="as-char" svg:x="0in" svg:y="0in" svg:width="5.28333in" svg:height="3.74167in" style:rel-width="scale" style:rel-height="scale"><draw:image xlink:href="media/image29.jpeg" xlink:type="simple" xlink:show="embed" xlink:actuate="onLoad"/><svg:title/><svg:desc>Une image contenant texte, capture d’écran, nombre, conception

Description générée automatiquement</svg:desc></draw:frame></text:span></text:p>
      <text:p text:style-name="P404"><draw:custom-shape svg:x="0in" svg:y="0in" svg:width="6.3in" svg:height="2.08333in" draw:id="id18" draw:style-name="a62" draw:name="Rectangle 1" text:anchor-type="as-char"><svg:title/><svg:desc/><draw:enhanced-geometry draw:type="non-primitive" svg:viewBox="0 0 21600 21600" draw:enhanced-path="M 0 0 L 21600 0 21600 21600 0 21600 Z N"/></draw:custom-shape><text:span text:style-name="T405">Désélectionner</text:span></text:p>
      <text:p text:style-name="P406"><text:span text:style-name="T407"><draw:frame draw:style-name="a63" draw:name="Image 4" text:anchor-type="as-char" svg:x="0in" svg:y="0in" svg:width="1.23333in" svg:height="0.53333in" style:rel-width="scale" style:rel-height="scale"><draw:image xlink:href="media/image13.png" xlink:type="simple" xlink:show="embed" xlink:actuate="onLoad"/><svg:title/><svg:desc>Une image contenant plante, fleur, orchidée, étoile

Description générée automatiquement</svg:desc></draw:frame></text:span></text:p>
      <text:p text:style-name="P408"><text:span text:style-name="T409">Etape 13</text:span></text:p>
      <text:p text:style-name="P410"><text:span text:style-name="T411">Ouvrir votre tube femme ou autre</text:span></text:p>
      <text:p text:style-name="P412"><text:span text:style-name="T413">Copier collé comme un nouveau calque</text:span></text:p>
      <text:p text:style-name="P414"><text:span text:style-name="T415">Placer comme sur le tag</text:span></text:p>
      <text:p text:style-name="P416"><text:span text:style-name="T417">Faite une ombre portée de 0/0/85/45 noir</text:span></text:p>
      <text:p text:style-name="P418"><text:span text:style-name="T419">Ajouter 1 Pixel de couleur avant plan : #622f1d</text:span></text:p>
      <text:p text:style-name="P420"><text:span text:style-name="T421">Ajouter votre signature</text:span></text:p>
      <text:p text:style-name="P422"><text:span text:style-name="T423">Redimensionner à 900 pixels</text:span></text:p>
      <text:p text:style-name="P424"><text:span text:style-name="T425">Voilà ce tutoriel est terminé j'espère qu'il vous apportera un moment de détente</text:span></text:p>
      <text:p text:style-name="P426"><text:span text:style-name="T427"><draw:frame draw:style-name="a64" draw:name="Image 3" text:anchor-type="as-char" svg:x="0in" svg:y="0in" svg:width="1.56667in" svg:height="0.66667in" style:rel-width="scale" style:rel-height="scale"><draw:image xlink:href="media/image3.png" xlink:type="simple" xlink:show="embed" xlink:actuate="onLoad"/><svg:title/><svg:desc>Une image contenant plante, fleur, orchidée, étoile

Description générée automatiquement</svg:desc></draw:frame></text:span></text:p>
      <text:p text:style-name="P428"><text:span text:style-name="T429">Je tiens à remercier mon amie Colybrix qui teste tous mes tutoriels</text:span></text:p>
      <text:p text:style-name="P430"><text:span text:style-name="T431">Ainsi que mes traductrices</text:span></text:p>
      <text:p text:style-name="P432"><text:span text:style-name="T433">Tutoriel réalisé le 28 Septembre 2017</text:span></text:p>
      <text:p text:style-name="P434"><text:span text:style-name="T435">Amicalement .....C.Laurette</text:span></text:p>
      <text:p text:style-name="P436"><text:span text:style-name="T437"><draw:frame draw:style-name="a65" draw:name="Image 2" text:anchor-type="as-char" svg:x="0in" svg:y="0in" svg:width="1.56667in" svg:height="0.66667in" style:rel-width="scale" style:rel-height="scale"><draw:image xlink:href="media/image3.png" xlink:type="simple" xlink:show="embed" xlink:actuate="onLoad"/><svg:title/><svg:desc>Une image contenant plante, fleur, orchidée, étoile

Description générée automatiquement</svg:desc></draw:frame></text:span></text:p>
      <text:p text:style-name="P438"><text:span text:style-name="T439"><draw:frame draw:style-name="a66" draw:name="Image 1" text:anchor-type="as-char" svg:x="0in" svg:y="0in" svg:width="2.6in" svg:height="0.825in" style:rel-width="scale" style:rel-height="scale"><draw:image xlink:href="media/image32.gif" xlink:type="simple" xlink:show="embed" xlink:actuate="onLoad"/><svg:title/><svg:desc>Nora </svg:desc></draw:frame></text:span></text:p>
      <text:p text:style-name="P440"><text:span text:style-name="T441">De bien vouloir m'envoyé vos créations à l'adresse ci-dessous</text:span></text:p>
      <text:p text:style-name="P442"><text:span text:style-name="T443">Je me ferai un plaisir de les ajouter à la suite du tutoriel</text:span></text:p>
      <text:p text:style-name="P4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Raleway" svg:font-family="Raleway" style:font-family-generic="system" style:font-pitch="variable"/>
    <style:font-face style:name="Monotype Corsiva" svg:font-family="Monotype Corsiva" style:font-family-generic="script" style:font-pitch="variable" svg:panose-1="3 1 1 1 1 2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Times New Roman" style:font-name-asian="Calibri" style:font-name-complex="Times New Roman" fo:font-weight="bold" style:font-weight-asian="bold" style:font-weight-complex="normal" fo:font-style="italic" style:font-style-asian="italic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8pt" style:font-size-asian="18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mbria" style:font-name-asian="Times New Roman" style:font-name-complex="Times New Roman" fo:color="#365F9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mbria" style:font-name-asian="Times New Roman" style:font-name-complex="Times New Roman" fo:color="#365F9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="Calibri" style:font-name-asian="Times New Roman" style:font-name-complex="Times New Roman" fo:color="#365F9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="Calibri" style:font-name-asian="Times New Roman" style:font-name-complex="Times New Roman" fo:font-style="normal" style:font-style-asian="normal" style:font-style-complex="italic" fo:color="#365F9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="Calibri" style:font-name-asian="Times New Roman" style:font-name-complex="Times New Roman" fo:color="#365F9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="Calibri" style:font-name-asian="Times New Roman" style:font-name-complex="Times New Roman" fo:font-style="normal" style:font-style-asian="normal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="Calibri"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="Calibri" style:font-name-asian="Times New Roman" style:font-name-complex="Times New Roman" fo:font-style="normal" style:font-style-asian="normal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="Calibri"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mbria" style:font-name-asian="Times New Roman" style:font-name-complex="Times New Roman" fo:color="#365F9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mbria" style:font-name-asian="Times New Roman" style:font-name-complex="Times New Roman" fo:color="#365F9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="Calibri" style:font-name-asian="Times New Roman" style:font-name-complex="Times New Roman" fo:color="#365F9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="Calibri" style:font-name-asian="Times New Roman" style:font-name-complex="Times New Roman" fo:font-style="normal" style:font-style-asian="normal" style:font-style-complex="italic" fo:color="#365F91"/>
    </style:style>
    <style:style style:name="Titre5Car" style:display-name="Titre 5 Car" style:family="text" style:parent-style-name="Policepardéfaut">
      <style:text-properties style:font-name="Calibri" style:font-name-asian="Times New Roman" style:font-name-complex="Times New Roman" fo:color="#365F91"/>
    </style:style>
    <style:style style:name="Titre6Car" style:display-name="Titre 6 Car" style:family="text" style:parent-style-name="Policepardéfaut">
      <style:text-properties style:font-name="Calibri" style:font-name-asian="Times New Roman" style:font-name-complex="Times New Roman" fo:font-style="normal" style:font-style-asian="normal" style:font-style-complex="italic" fo:color="#595959"/>
    </style:style>
    <style:style style:name="Titre7Car" style:display-name="Titre 7 Car" style:family="text" style:parent-style-name="Policepardéfaut">
      <style:text-properties style:font-name="Calibri"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="Calibri" style:font-name-asian="Times New Roman" style:font-name-complex="Times New Roman" fo:font-style="normal" style:font-style-asian="normal" style:font-style-complex="italic" fo:color="#272727"/>
    </style:style>
    <style:style style:name="Titre9Car" style:display-name="Titre 9 Car" style:family="text" style:parent-style-name="Policepardéfaut">
      <style:text-properties style:font-name="Calibri"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Cambria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mbria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paragraph-properties fo:margin-bottom="0.1111in"/>
      <style:text-properties style:font-name="Calibri"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="Calibri"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 fo:margin-bottom="0.1111in"/>
      <style:text-properties fo:font-style="normal" style:font-style-asian="normal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normal" style:font-style-asian="normal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normal" style:font-style-asian="normal" style:font-style-complex="italic" fo:color="#365F91"/>
    </style:style>
    <style:style style:name="Citationintense" style:display-name="Citation intense" style:family="paragraph" style:parent-style-name="Normal" style:next-style-name="Normal">
      <style:paragraph-properties fo:border-top="0.0069in solid #365F91" fo:border-left="none" fo:border-bottom="0.0069in solid #365F9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normal" style:font-style-asian="normal" style:font-style-complex="italic" fo:color="#365F91" fo:hyphenate="false"/>
    </style:style>
    <style:style style:name="CitationintenseCar" style:display-name="Citation intense Car" style:family="text" style:parent-style-name="Policepardéfaut">
      <style:text-properties fo:font-style="normal" style:font-style-asian="normal" style:font-style-complex="italic" fo:color="#365F91"/>
    </style:style>
    <style:style style:name="Référenceintense" style:display-name="Référence intense" style:family="text" style:parent-style-name="Policepardéfaut">
      <style:text-properties fo:font-weight="normal" style:font-weight-asian="normal" style:font-weight-complex="bold" fo:font-variant="small-caps" fo:color="#365F9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lain Faurens</meta:initial-creator>
    <dc:creator>Alain Faurens</dc:creator>
    <meta:creation-date>2025-02-09T13:59:00Z</meta:creation-date>
    <dc:date>2025-02-09T14:00:00Z</dc:date>
    <meta:template xlink:href="Normal" xlink:type="simple"/>
    <meta:editing-cycles>1</meta:editing-cycles>
    <meta:editing-duration>PT60S</meta:editing-duration>
    <meta:document-statistic meta:page-count="1" meta:paragraph-count="11" meta:word-count="871" meta:character-count="5652" meta:row-count="39" meta:non-whitespace-character-count="4792"/>
  </office:meta>
</office:document-meta>
</file>