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gif" manifest:media-type="image/gif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g" manifest:media-type="image/jpe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6" style:parent-style-name="Normal" style:family="paragraph">
      <style:paragraph-properties fo:text-align="center"/>
    </style:style>
    <style:style style:name="T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" style:parent-style-name="Normal" style:family="paragraph">
      <style:paragraph-properties fo:text-align="center"/>
    </style:style>
    <style:style style:name="T1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4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55" style:parent-style-name="Normal" style:family="paragraph">
      <style:paragraph-properties fo:text-align="center"/>
    </style:style>
    <style:style style:name="T5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5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5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5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6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6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6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63" style:parent-style-name="Normal" style:family="paragraph">
      <style:paragraph-properties fo:text-align="center"/>
    </style:style>
    <style:style style:name="T6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6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6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6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68" style:parent-style-name="Normal" style:family="paragraph">
      <style:paragraph-properties fo:text-align="center"/>
    </style:style>
    <style:style style:name="T6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3" style:parent-style-name="Normal" style:family="paragraph">
      <style:paragraph-properties fo:text-align="center"/>
    </style:style>
    <style:style style:name="T7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6" style:parent-style-name="Normal" style:family="paragraph">
      <style:paragraph-properties fo:text-align="center"/>
    </style:style>
    <style:style style:name="T7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78" style:parent-style-name="Normal" style:family="paragraph">
      <style:paragraph-properties fo:text-align="center"/>
    </style:style>
    <style:style style:name="T7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8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8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82" style:parent-style-name="Normal" style:family="paragraph">
      <style:paragraph-properties fo:text-align="center"/>
    </style:style>
    <style:style style:name="T8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8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8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8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87" style:parent-style-name="Normal" style:family="paragraph">
      <style:paragraph-properties fo:text-align="center"/>
    </style:style>
    <style:style style:name="T8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89" style:parent-style-name="Normal" style:family="paragraph">
      <style:paragraph-properties fo:text-align="center"/>
    </style:style>
    <style:style style:name="T9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9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9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6" style:parent-style-name="Normal" style:family="paragraph">
      <style:paragraph-properties fo:text-align="center"/>
    </style:style>
    <style:style style:name="T9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8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9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00" style:parent-style-name="Normal" style:family="paragraph">
      <style:paragraph-properties fo:text-align="center"/>
    </style:style>
    <style:style style:name="T10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0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09" style:parent-style-name="Normal" style:family="paragraph">
      <style:paragraph-properties fo:text-align="center"/>
    </style:style>
    <style:style style:name="T11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11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P11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13" style:parent-style-name="Normal" style:family="paragraph">
      <style:paragraph-properties fo:text-align="center"/>
    </style:style>
    <style:style style:name="T11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15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P11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1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18" style:parent-style-name="Normal" style:family="paragraph">
      <style:paragraph-properties fo:text-align="center"/>
    </style:style>
    <style:style style:name="T11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2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21" style:parent-style-name="Normal" style:family="paragraph">
      <style:paragraph-properties fo:text-align="center"/>
    </style:style>
    <style:style style:name="T12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23" style:parent-style-name="Normal" style:family="paragraph">
      <style:paragraph-properties fo:text-align="center"/>
    </style:style>
    <style:style style:name="T12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2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2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2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2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2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3" style:parent-style-name="Normal" style:family="paragraph">
      <style:paragraph-properties fo:text-align="center"/>
    </style:style>
    <style:style style:name="T13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6" style:parent-style-name="Normal" style:family="paragraph">
      <style:paragraph-properties fo:text-align="center"/>
    </style:style>
    <style:style style:name="T13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3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45" style:parent-style-name="Normal" style:family="paragraph">
      <style:paragraph-properties fo:text-align="center"/>
    </style:style>
    <style:style style:name="T14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47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T14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4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5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51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C00000" style:font-size-complex="18pt"/>
    </style:style>
    <style:style style:name="T152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C00000" style:font-size-complex="18pt"/>
    </style:style>
    <style:style style:name="P153" style:parent-style-name="Normal" style:family="paragraph">
      <style:paragraph-properties fo:text-align="center"/>
    </style:style>
    <style:style style:name="T15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55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T15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57" style:parent-style-name="Normal" style:family="paragraph">
      <style:paragraph-properties fo:text-align="center"/>
    </style:style>
    <style:style style:name="T15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5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4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T165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T16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6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71" style:parent-style-name="Normal" style:family="paragraph">
      <style:paragraph-properties fo:text-align="center"/>
    </style:style>
    <style:style style:name="T17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78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T179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P18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fo:color="#1F497D" style:font-size-complex="18pt"/>
    </style:style>
    <style:style style:name="P18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8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8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84" style:parent-style-name="Normal" style:family="paragraph">
      <style:paragraph-properties fo:text-align="center"/>
    </style:style>
    <style:style style:name="T18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8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8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18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8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1" style:parent-style-name="Normal" style:family="paragraph">
      <style:paragraph-properties fo:text-align="center"/>
    </style:style>
    <style:style style:name="T19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4" style:parent-style-name="Normal" style:family="paragraph">
      <style:paragraph-properties fo:text-align="center"/>
    </style:style>
    <style:style style:name="T19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7" style:parent-style-name="Normal" style:family="paragraph">
      <style:paragraph-properties fo:text-align="center"/>
    </style:style>
    <style:style style:name="T19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19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0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0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02" style:parent-style-name="Normal" style:family="paragraph">
      <style:paragraph-properties fo:text-align="center"/>
    </style:style>
    <style:style style:name="T20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0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13" style:parent-style-name="Normal" style:family="paragraph">
      <style:paragraph-properties fo:text-align="center"/>
    </style:style>
    <style:style style:name="T21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1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2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2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29" style:parent-style-name="Normal" style:family="paragraph">
      <style:paragraph-properties fo:text-align="center"/>
    </style:style>
    <style:style style:name="T23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3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3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3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3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3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36" style:parent-style-name="Normal" style:family="paragraph">
      <style:paragraph-properties fo:text-align="center"/>
    </style:style>
    <style:style style:name="T23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38" style:parent-style-name="Normal" style:family="paragraph">
      <style:paragraph-properties fo:text-align="center"/>
    </style:style>
    <style:style style:name="T23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4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41" style:parent-style-name="Policepardéfaut" style:family="text">
      <style:text-properties fo:font-weight="normal" style:font-weight-asian="normal" style:font-weight-complex="bold" fo:font-style="normal" style:font-style-asian="normal" style:font-style-complex="italic" fo:color="#C00000" style:font-size-complex="18pt"/>
    </style:style>
    <style:style style:name="T24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4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4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4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46" style:parent-style-name="Normal" style:family="paragraph">
      <style:paragraph-properties fo:text-align="center"/>
    </style:style>
    <style:style style:name="T24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4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4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50" style:parent-style-name="Normal" style:family="paragraph">
      <style:paragraph-properties fo:text-align="center"/>
    </style:style>
    <style:style style:name="T25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5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62" style:parent-style-name="Normal" style:family="paragraph">
      <style:paragraph-properties fo:text-align="center"/>
    </style:style>
    <style:style style:name="T26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6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2" style:parent-style-name="Normal" style:family="paragraph">
      <style:paragraph-properties fo:text-align="center"/>
    </style:style>
    <style:style style:name="T273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5" style:parent-style-name="Normal" style:family="paragraph">
      <style:paragraph-properties fo:text-align="center"/>
    </style:style>
    <style:style style:name="T276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77" style:parent-style-name="Normal" style:family="paragraph">
      <style:paragraph-properties fo:text-align="center"/>
    </style:style>
    <style:style style:name="T27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7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8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8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28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3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</style:style>
    <style:style style:name="T28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5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6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</style:style>
    <style:style style:name="T28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8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3" style:parent-style-name="Normal" style:family="paragraph">
      <style:paragraph-properties fo:text-align="center"/>
    </style:style>
    <style:style style:name="T294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6" style:parent-style-name="Normal" style:family="paragraph">
      <style:paragraph-properties fo:text-align="center"/>
    </style:style>
    <style:style style:name="T29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298" style:parent-style-name="Normal" style:family="paragraph">
      <style:paragraph-properties fo:text-align="center"/>
    </style:style>
    <style:style style:name="T299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300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1" style:parent-style-name="Normal" style:family="paragraph">
      <style:paragraph-properties fo:text-align="center"/>
    </style:style>
    <style:style style:name="T302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6" style:parent-style-name="Normal" style:family="paragraph">
      <style:paragraph-properties fo:text-align="center"/>
    </style:style>
    <style:style style:name="T307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T308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0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0" style:parent-style-name="Normal" style:family="paragraph">
      <style:paragraph-properties fo:text-align="center"/>
    </style:style>
    <style:style style:name="T311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1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4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5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6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7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29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0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1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2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3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name="P334" style:parent-style-name="Normal" style:family="paragraph">
      <style:paragraph-properties fo:text-align="center"/>
    </style:style>
    <style:style style:name="T335" style:parent-style-name="Policepardéfaut" style:family="text">
      <style:text-properties fo:font-weight="normal" style:font-weight-asian="normal" style:font-weight-complex="bold" fo:font-style="normal" style:font-style-asian="normal" style:font-style-complex="italic" style:font-size-complex="18pt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/>
    </style:style>
    <style:style style:family="graphic" style:name="a20" style:parent-style-name="Graphics">
      <style:graphic-properties fo:border="none" fo:background-color="transparent"/>
    </style:style>
    <style:style style:family="graphic" style:name="a21" style:parent-style-name="Graphics">
      <style:graphic-properties fo:border="none" fo:background-color="transparent"/>
    </style:style>
    <style:style style:family="graphic" style:name="a22" style:parent-style-name="Graphics">
      <style:graphic-properties fo:border="none" fo:background-color="transparent"/>
    </style:style>
    <style:style style:family="graphic" style:name="a23" style:parent-style-name="Graphics">
      <style:graphic-properties fo:border="none" fo:background-color="transparent"/>
    </style:style>
    <style:style style:family="graphic" style:name="a24" style:parent-style-name="Graphics">
      <style:graphic-properties fo:border="none" fo:background-color="transparent"/>
    </style:style>
    <style:style style:family="graphic" style:name="a25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  <style:style style:family="graphic" style:name="a12" style:parent-style-name="Graphics">
      <style:graphic-properties fo:border="none" fo:background-color="transparent"/>
    </style:style>
    <style:style style:family="graphic" style:name="a13" style:parent-style-name="Graphics">
      <style:graphic-properties fo:border="none" fo:background-color="transparent"/>
    </style:style>
    <style:style style:family="graphic" style:name="a14" style:parent-style-name="Graphics">
      <style:graphic-properties fo:border="none" fo:background-color="transparent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  <style:style style:family="graphic" style:name="a19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40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1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42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  <style:style style:family="graphic" style:name="a43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44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/>
    </style:style>
    <style:style style:family="graphic" style:name="a45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46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 style:parent-style-name="Graphics">
      <style:graphic-properties fo:border="none" fo:background-color="transparent"/>
    </style:style>
    <style:style style:family="graphic" style:name="a35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Image 49" text:anchor-type="as-char" svg:x="0in" svg:y="0in" svg:width="5.22889in" svg:height="3.80884in" style:rel-width="scale" style:rel-height="scale"><draw:image xlink:href="media/image1.jpg" xlink:type="simple" xlink:show="embed" xlink:actuate="onLoad"/><svg:title/><svg:desc/></draw:frame></text:span></text:p>
      <text:p text:style-name="P3">Laurine</text:p>
      <text:p text:style-name="P4"/>
      <text:p text:style-name="P5">Tutoriel sous<text:s/>Copyright</text:p>
      <text:p text:style-name="P6"><text:span text:style-name="T7"><draw:frame draw:style-name="a1" draw:name="Image 50" text:anchor-type="as-char" svg:x="0in" svg:y="0in" svg:width="1.6875in" svg:height="0.47917in" style:rel-width="scale" style:rel-height="scale"><draw:image xlink:href="media/image2.gif" xlink:type="simple" xlink:show="embed" xlink:actuate="onLoad"/><svg:title/><svg:desc/></draw:frame></text:span></text:p>
      <text:p text:style-name="P8">Merci pour vos variations qui sont indiquées ci-dessous.</text:p>
      <text:p text:style-name="P9"><text:span text:style-name="T10"><draw:frame draw:style-name="a2" draw:name="Image 51" text:anchor-type="as-char" svg:x="0in" svg:y="0in" svg:width="1.24984in" svg:height="1.23596in" style:rel-width="scale" style:rel-height="scale"><draw:image xlink:href="media/image3.png" xlink:type="simple" xlink:show="embed" xlink:actuate="onLoad"/><svg:title/><svg:desc/></draw:frame></text:span></text:p>
      <text:p text:style-name="P11">Merci à mes traductrices qui traduisent mes<text:s/>tutoriels.</text:p>
      <text:p text:style-name="P12"/>
      <text:p text:style-name="P13"><text:tab/><text:tab/><text:tab/></text:p>
      <text:p text:style-name="P14"/>
      <text:p text:style-name="P15">Les tubes utilisés pour réaliser mes tutoriels ont été détourés par mes<text:s/>soins.</text:p>
      <text:p text:style-name="P16">Je ne suis que la personne qui détoure des images, et non la<text:s/>propriétaire.</text:p>
      <text:p text:style-name="P17">Si l'une de ces images est sous votre propriété, veuillez me le signaler, je ferai un lien vers votre site ou je l'éliminerai si c'est votre souhait.</text:p>
      <text:p text:style-name="P18">Ce tag a été réalisé avec PSPX20,<text:s/></text:p>
      <text:p text:style-name="P19">Cependant, il est possible de l'exécuter avec d'autres versions plus anciennes.</text:p>
      <text:p text:style-name="P20">Seules les couleurs peuvent varier d’un logiciel à l’autre.</text:p>
      <text:p text:style-name="P21">Si vous utilisez d’autres tubes ou couleurs que ceux utilisés pour ce tutoriel, il vous faudra jouer avec le mode de mélange des calques ainsi que sur leur opacité.</text:p>
      <text:p text:style-name="P22">Installez les filtres dans les modules externes ou placez-les dans votre dossier de filtres.</text:p>
      <text:p text:style-name="P23">Les<text:s/>outils,<text:s/>Masques, Sélections, Pinceaux et autres sont à placer dans les dossiers correspondants de votre<text:s/>PSP.</text:p>
      <text:p text:style-name="P24">Pour importer les presets, double-cliquez sur l’icône qui ira se mettre automatiquement dans le dossier « setting » concerné.</text:p>
      <text:p text:style-name="P25">Ce tutoriel est de ma création, il est interdit de se l'approprier.</text:p>
      <text:p text:style-name="P26">Toute ressemblance avec un autre tutoriel ne serait que pure<text:s/>coïncidence.</text:p>
      <text:p text:style-name="P27"/>
      <text:p text:style-name="P28"/>
      <text:p text:style-name="P29"/>
      <text:p text:style-name="P30"/>
      <text:p text:style-name="P31"/>
      <text:p text:style-name="P32">Filtres utilisés : Cloclo que je remercie</text:p>
      <text:p text:style-name="P33"/>
      <text:p text:style-name="P34"/>
      <text:p text:style-name="P35">Filtres<text:s/>utilisés :</text:p>
      <text:p text:style-name="P36"/>
      <text:p text:style-name="P37">Effets<text:s/>/ Modules<text:s/>externes &lt; Medhi sorting tile<text:s/></text:p>
      <text:p text:style-name="P38">Effets<text:s/>/ Modules<text:s/>externes / Mura's Seamless / Emboss at Alpha</text:p>
      <text:p text:style-name="P39">Effets<text:s/>/ Modules<text:s/>externes / Simple /<text:s/>Top<text:s/>Left<text:s/>Mirror</text:p>
      <text:p text:style-name="P40"/>
      <text:p text:style-name="P41"/>
      <text:p text:style-name="P42"><text:s/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/></text:p>
      <text:p text:style-name="P51"/>
      <text:p text:style-name="P52"/>
      <text:p text:style-name="P53">Palette couleurs</text:p>
      <text:p text:style-name="P54"/>
      <text:p text:style-name="P55"><text:span text:style-name="T56">Couleur<text:s/></text:span><text:span text:style-name="T57">avant-plan</text:span><text:span text:style-name="T58"><text:s/>:<text:s/></text:span><text:span text:style-name="T59">#</text:span><text:span text:style-name="T60">f19db4</text:span><text:span text:style-name="T61"><text:s/></text:span><text:span text:style-name="T62"><draw:frame draw:style-name="a3" draw:name="Image 27" text:anchor-type="as-char" svg:x="0in" svg:y="0in" svg:width="0.15333in" svg:height="0.15667in" style:rel-width="scale" style:rel-height="scale"><draw:image xlink:href="media/image4.png" xlink:type="simple" xlink:show="embed" xlink:actuate="onLoad"/><svg:title/><svg:desc/></draw:frame></text:span></text:p>
      <text:p text:style-name="P63"><text:span text:style-name="T64">Couleur arrière-plan</text:span><text:span text:style-name="T65"><text:s/>: blanc<text:s/></text:span><text:span text:style-name="T66"><draw:frame draw:style-name="a4" draw:name="Image 28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/text:p>
      <text:p text:style-name="P67"/>
      <text:p text:style-name="P68"><text:span text:style-name="T69"><draw:frame draw:style-name="a5" draw:name="Image 52" text:anchor-type="as-char" svg:x="0in" svg:y="0in" svg:width="2.60384in" svg:height="0.43745in" style:rel-width="scale" style:rel-height="scale"><draw:image xlink:href="media/image6.png" xlink:type="simple" xlink:show="embed" xlink:actuate="onLoad"/><svg:title/><svg:desc/></draw:frame></text:span></text:p>
      <text:p text:style-name="P70"/>
      <text:p text:style-name="P71">Étape 1</text:p>
      <text:p text:style-name="P72">Ouvrir un calque de 900 x 600 transparent</text:p>
      <text:p text:style-name="P73"><text:span text:style-name="T74"><draw:frame draw:style-name="a6" draw:name="Image 1" text:anchor-type="as-char" svg:x="0in" svg:y="0in" svg:width="6.29167in" svg:height="4.8in" style:rel-width="scale" style:rel-height="scale"><draw:image xlink:href="media/image7.jpg" xlink:type="simple" xlink:show="embed" xlink:actuate="onLoad"/><svg:title/><svg:desc/></draw:frame></text:span></text:p>
      <text:p text:style-name="P75">Couleurs de départ :</text:p>
      <text:p text:style-name="P76"><text:span text:style-name="T77"><draw:frame draw:style-name="a7" draw:name="Image 29" text:anchor-type="as-char" svg:x="0in" svg:y="0in" svg:width="1.18344in" svg:height="1.76682in" style:rel-width="scale" style:rel-height="scale"><draw:image xlink:href="media/image8.png" xlink:type="simple" xlink:show="embed" xlink:actuate="onLoad"/><svg:title/><svg:desc/></draw:frame></text:span></text:p>
      <text:p text:style-name="P78"><text:span text:style-name="T79">Couleur 1 : #517398</text:span><text:span text:style-name="T80"> :<text:s/></text:span><text:span text:style-name="T81"><draw:frame draw:style-name="a8" draw:name="Image 20" text:anchor-type="as-char" svg:x="0in" svg:y="0in" svg:width="0.15333in" svg:height="0.15667in" style:rel-width="scale" style:rel-height="scale"><draw:image xlink:href="media/image4.png" xlink:type="simple" xlink:show="embed" xlink:actuate="onLoad"/><svg:title/><svg:desc/></draw:frame></text:span></text:p>
      <text:p text:style-name="P82"><text:span text:style-name="T83">Couleur 2/blanc :</text:span><text:span text:style-name="T84"><text:s/></text:span><text:span text:style-name="T85"><draw:frame draw:style-name="a9" draw:name="Image 19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/text:p>
      <text:p text:style-name="P86">Préparer un dégradé linéaire de 50/5</text:p>
      <text:p text:style-name="P87"><text:span text:style-name="T88"><draw:frame draw:style-name="a10" draw:name="Image 2" text:anchor-type="as-char" svg:x="0in" svg:y="0in" svg:width="4.2587in" svg:height="4.55873in" style:rel-width="scale" style:rel-height="scale"><draw:image xlink:href="media/image9.png" xlink:type="simple" xlink:show="embed" xlink:actuate="onLoad"/><svg:title/><svg:desc/></draw:frame></text:span></text:p>
      <text:p text:style-name="P89"><text:span text:style-name="T90">Remplir le calque du dégradé linéaire</text:span><text:span text:style-name="T91"> :</text:span><text:span text:style-name="T92"><draw:frame draw:style-name="a11" draw:name="Image 21" text:anchor-type="as-char" svg:x="0in" svg:y="0in" svg:width="0.15333in" svg:height="0.15667in" style:rel-width="scale" style:rel-height="scale"><draw:image xlink:href="media/image10.jpeg" xlink:type="simple" xlink:show="embed" xlink:actuate="onLoad"/><svg:title/><svg:desc/></draw:frame></text:span></text:p>
      <text:p text:style-name="P93">---</text:p>
      <text:p text:style-name="P94">Étape<text:s/>2</text:p>
      <text:p text:style-name="P95">Effets/modules externes &lt; Medhi sorting tile : <text:s/>150&lt;300 /block 150/ Crossed</text:p>
      <text:p text:style-name="P96"><text:span text:style-name="T97"><draw:frame draw:style-name="a12" draw:name="Image 22" text:anchor-type="as-char" svg:x="0in" svg:y="0in" svg:width="6.3in" svg:height="2.14792in" style:rel-width="scale" style:rel-height="scale"><draw:image xlink:href="media/image11.png" xlink:type="simple" xlink:show="embed" xlink:actuate="onLoad"/><svg:title/><svg:desc/></draw:frame></text:span></text:p>
      <text:p text:style-name="P98">Effets de bord<text:s/>accentués<text:s/></text:p>
      <text:p text:style-name="P99">Étape 3</text:p>
      <text:p text:style-name="P100"><text:span text:style-name="T101">C</text:span><text:span text:style-name="T102">alques / nouveau calque</text:span><text:span text:style-name="T103"><text:s/>raster</text:span><text:span text:style-name="T104"><text:s/>/ remplir<text:s/></text:span><text:span text:style-name="T105">de la<text:s/></text:span><text:span text:style-name="T106">couleur blanc</text:span><text:span text:style-name="T107">he.</text:span><text:span text:style-name="T108"><draw:frame draw:style-name="a13" draw:name="Image 26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/text:p>
      <text:p text:style-name="P109"><text:span text:style-name="T110">* Activer le masque de Masque / <text:s/></text:span><text:span text:style-name="T111">sg-moon-and-star-frame</text:span></text:p>
      <text:p text:style-name="P112">Calques / Nouveau calque de masque à partir d’une image</text:p>
      <text:p text:style-name="P113"><text:span text:style-name="T114">Dans le menu déroulant, cliquer sur le masque</text:span><text:span text:style-name="T115">. sg-moon-and-star-frame.</text:span></text:p>
      <text:p text:style-name="P116">Activer<text:s/>masque sg monn / réglage /<text:s/>netteté<text:s/></text:p>
      <text:p text:style-name="P117">Calques /<text:s/>fusionner<text:s/>le groupe<text:s/></text:p>
      <text:p text:style-name="P118"><text:span text:style-name="T119"><draw:frame draw:style-name="a14" draw:name="Image 4" text:anchor-type="as-char" svg:x="0in" svg:y="0in" svg:width="2.55856in" svg:height="2.39187in" style:rel-width="scale" style:rel-height="scale"><draw:image xlink:href="media/image12.png" xlink:type="simple" xlink:show="embed" xlink:actuate="onLoad"/><svg:title/><svg:desc/></draw:frame></text:span></text:p>
      <text:p text:style-name="P120">Effets/Modules externes/Mura's Seamless/Emboss at Alpha : <text:s/>par défaut.</text:p>
      <text:p text:style-name="P121"><text:span text:style-name="T122"><draw:frame draw:style-name="a15" draw:name="Image 30" text:anchor-type="as-char" svg:x="0in" svg:y="0in" svg:width="6.3in" svg:height="1.87986in" style:rel-width="scale" style:rel-height="scale"><draw:image xlink:href="media/image13.png" xlink:type="simple" xlink:show="embed" xlink:actuate="onLoad"/><svg:title/><svg:desc/></draw:frame></text:span></text:p>
      <text:p text:style-name="P123"><text:span text:style-name="T124">Effets / Effets 3D/ Ombre portée / 10 / -10/ 80 / 40 / couleur n°3<text:s/></text:span><text:span text:style-name="T125"><draw:frame draw:style-name="a16" draw:name="Image 33" text:anchor-type="as-char" svg:x="0in" svg:y="0in" svg:width="0.15333in" svg:height="0.15667in" style:rel-width="scale" style:rel-height="scale"><draw:image xlink:href="media/image14.png" xlink:type="simple" xlink:show="embed" xlink:actuate="onLoad"/><svg:title/><svg:desc/></draw:frame></text:span><text:span text:style-name="T126"> :</text:span><text:span text:style-name="T127"><text:s/></text:span><text:span text:style-name="T128">#344a62</text:span></text:p>
      <text:p text:style-name="P129">---</text:p>
      <text:p text:style-name="P130">Étape 4</text:p>
      <text:p text:style-name="P131">Se placer sur<text:s/>le calque<text:s/>du bas de la pile Raster1</text:p>
      <text:p text:style-name="P132">Sélection<text:s/>personnalisée</text:p>
      <text:p text:style-name="P133"><text:span text:style-name="T134"><draw:frame draw:style-name="a17" draw:name="Image 5" text:anchor-type="as-char" svg:x="0in" svg:y="0in" svg:width="3.68014in" svg:height="0.66243in" style:rel-width="scale" style:rel-height="scale"><draw:image xlink:href="media/image15.png" xlink:type="simple" xlink:show="embed" xlink:actuate="onLoad"/><svg:title/><svg:desc/></draw:frame></text:span></text:p>
      <text:p text:style-name="P135">Entrer ces mesures. H91-B508- G154-D742</text:p>
      <text:p text:style-name="P136"><text:span text:style-name="T137"><draw:frame draw:style-name="a18" draw:name="Image 3" text:anchor-type="as-char" svg:x="0in" svg:y="0in" svg:width="2.47521in" svg:height="2.34187in" style:rel-width="scale" style:rel-height="scale"><draw:image xlink:href="media/image16.png" xlink:type="simple" xlink:show="embed" xlink:actuate="onLoad"/><svg:title/><svg:desc/></draw:frame></text:span></text:p>
      <text:p text:style-name="P138">Sélections /<text:s/>transformer<text:s/>la sélection<text:s/>en calque<text:s/>raster</text:p>
      <text:p text:style-name="P139">Calques /<text:s/>Réorganiser/déplacer en haut de la pile</text:p>
      <text:p text:style-name="P140">---</text:p>
      <text:p text:style-name="P141">Étape 5</text:p>
      <text:p text:style-name="P142">Calques / nouveau calque raster<text:s/></text:p>
      <text:p text:style-name="P143">*<text:s/>Activer le<text:s/>tube<text:s/>paysage /<text:s/>Édition-copier /<text:s/>Revenir<text:s/>sur votre travail en cours /<text:s/>Édition-coller comme un nouveau calque /<text:s/>Bien<text:s/>centrer<text:s/>votre image.</text:p>
      <text:p text:style-name="P144">Calques / dupliquer<text:s/>/ fusionner le calque de<text:s/>dessous<text:s/></text:p>
      <text:p text:style-name="P145"><text:span text:style-name="T146">Sélections /</text:span><text:span text:style-name="T147"><text:s/>Inverser<text:s/></text:span><text:span text:style-name="T148">/</text:span><text:span text:style-name="T149"><text:s/>Touche /</text:span><text:span text:style-name="T150"><text:s/></text:span><text:span text:style-name="T151">Supprimer</text:span><text:span text:style-name="T152"><text:s/></text:span></text:p>
      <text:p text:style-name="P153"><text:span text:style-name="T154">Sélections /</text:span><text:span text:style-name="T155"><text:s/>Inverser<text:s/></text:span><text:span text:style-name="T156">à nouveau<text:s/></text:span></text:p>
      <text:p text:style-name="P157"><text:span text:style-name="T158">Effets<text:s/></text:span><text:span text:style-name="T159">3D/</text:span><text:span text:style-name="T160">Ombre<text:s/></text:span><text:span text:style-name="T161">portée/</text:span><text:span text:style-name="T162">Case</text:span><text:span text:style-name="T163"><text:s/>du<text:s/></text:span><text:span text:style-name="T164">bas<text:s/></text:span><text:span text:style-name="T165">cochée</text:span><text:span text:style-name="T166">/</text:span><text:span text:style-name="T167"><text:s/>0 / 0 / 100 / 50 /<text:s/></text:span><text:span text:style-name="T168">Blanc</text:span><text:span text:style-name="T169"><draw:frame draw:style-name="a19" draw:name="Image 34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170">.<text:s/></text:span></text:p>
      <text:p text:style-name="P171"><text:span text:style-name="T172">Se placer sur<text:s/></text:span><text:span text:style-name="T173">le calque de<text:s/></text:span><text:span text:style-name="T174">dessous,</text:span><text:span text:style-name="T175"><text:s/></text:span><text:span text:style-name="T176">mettre celui-ci en mode</text:span><text:span text:style-name="T177"><text:s/></text:span><text:span text:style-name="T178">écran.</text:span><text:span text:style-name="T179"><text:s/></text:span></text:p>
      <text:p text:style-name="P180">Ne<text:s/>pas<text:s/>désélectionner<text:s/></text:p>
      <text:p text:style-name="P181">---</text:p>
      <text:p text:style-name="P182">Étape 6</text:p>
      <text:p text:style-name="P183">Se placer sur le calque du haut de la pile<text:s/></text:p>
      <text:p text:style-name="P184"><text:span text:style-name="T185">Calques / nouveau calque / remplir de blanc</text:span><text:span text:style-name="T186"><text:s/></text:span><text:span text:style-name="T187"><draw:frame draw:style-name="a20" draw:name="Image 24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188"><text:s/></text:span></text:p>
      <text:p text:style-name="P189">Calques / Nouveau calque de masque à partir d’une image</text:p>
      <text:p text:style-name="P190">Dans le menu déroulant, cliquer sur le<text:s/>masque : <text:s text:c="21"/>NarahsMasks_1858</text:p>
      <text:p text:style-name="P191"><text:span text:style-name="T192"><draw:frame draw:style-name="a21" draw:name="Image 6" text:anchor-type="as-char" svg:x="0in" svg:y="0in" svg:width="2.58356in" svg:height="2.39187in" style:rel-width="scale" style:rel-height="scale"><draw:image xlink:href="media/image17.png" xlink:type="simple" xlink:show="embed" xlink:actuate="onLoad"/><svg:title/><svg:desc/></draw:frame></text:span></text:p>
      <text:p text:style-name="P193">Calques/dupliquer/fusionner<text:s/>le groupe</text:p>
      <text:p text:style-name="P194"><text:span text:style-name="T195"><draw:frame draw:style-name="a22" draw:name="Image 35" text:anchor-type="as-char" svg:x="0in" svg:y="0in" svg:width="1.97116in" svg:height="0.51959in" style:rel-width="scale" style:rel-height="scale"><draw:image xlink:href="media/image18.png" xlink:type="simple" xlink:show="embed" xlink:actuate="onLoad"/><svg:title/><svg:desc/></draw:frame></text:span></text:p>
      <text:p text:style-name="P196">Ordre des calques avant bordures</text:p>
      <text:p text:style-name="P197"><text:span text:style-name="T198"><draw:frame draw:style-name="a23" draw:name="Image 36" text:anchor-type="as-char" svg:x="0in" svg:y="0in" svg:width="3.33362in" svg:height="4.80042in" style:rel-width="scale" style:rel-height="scale"><draw:image xlink:href="media/image19.png" xlink:type="simple" xlink:show="embed" xlink:actuate="onLoad"/><svg:title/><svg:desc/></draw:frame></text:span></text:p>
      <text:p text:style-name="P199">---</text:p>
      <text:p text:style-name="P200">Étape<text:s/>7</text:p>
      <text:p text:style-name="P201">Image/ajouter<text:s/>des bordures<text:s/></text:p>
      <text:p text:style-name="P202"><text:span text:style-name="T203"><text:s/>2 px blanc</text:span><text:span text:style-name="T204"><text:s/></text:span><text:span text:style-name="T205"><draw:frame draw:style-name="a24" draw:name="Image 7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206">/</text:span><text:span text:style-name="T207">2 px</text:span><text:span text:style-name="T208"><text:s/></text:span><text:span text:style-name="T209">bleu<text:s/></text:span><text:span text:style-name="T210"><draw:frame draw:style-name="a25" draw:name="Image 8" text:anchor-type="as-char" svg:x="0in" svg:y="0in" svg:width="0.15333in" svg:height="0.15667in" style:rel-width="scale" style:rel-height="scale"><draw:image xlink:href="media/image4.png" xlink:type="simple" xlink:show="embed" xlink:actuate="onLoad"/><svg:title/><svg:desc/></draw:frame></text:span><text:span text:style-name="T211">/</text:span><text:span text:style-name="T212">sélectionner tout<text:s/></text:span></text:p>
      <text:p text:style-name="P213"><text:span text:style-name="T214">Image /</text:span><text:span text:style-name="T215">Ajouter 35</text:span><text:span text:style-name="T216">px</text:span><text:span text:style-name="T217"><text:s/></text:span><text:span text:style-name="T218"><draw:frame draw:style-name="a26" draw:name="Image 9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219"><text:s/></text:span><text:span text:style-name="T220">blanc<text:s/></text:span><text:span text:style-name="T221">/</text:span><text:span text:style-name="T222">inverser</text:span><text:span text:style-name="T223">/</text:span><text:span text:style-name="T224">remplir du dégradé</text:span><text:span text:style-name="T225"><text:s/></text:span><text:span text:style-name="T226"><draw:frame draw:style-name="a27" draw:name="Image 10" text:anchor-type="as-char" svg:x="0in" svg:y="0in" svg:width="0.15333in" svg:height="0.15667in" style:rel-width="scale" style:rel-height="scale"><draw:image xlink:href="media/image10.jpeg" xlink:type="simple" xlink:show="embed" xlink:actuate="onLoad"/><svg:title/><svg:desc/></draw:frame></text:span><text:span text:style-name="T227"><text:s/>en mémoire<text:s/></text:span></text:p>
      <text:p text:style-name="P228">Effets/de textures/Textile…<text:s/></text:p>
      <text:p text:style-name="P229"><text:span text:style-name="T230">Couleur<text:s/></text:span><text:span text:style-name="T231"><draw:frame draw:style-name="a28" draw:name="Image 12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232"><text:s/>et<text:s/></text:span><text:span text:style-name="T233"><draw:frame draw:style-name="a29" draw:name="Image 13" text:anchor-type="as-char" svg:x="0in" svg:y="0in" svg:width="0.15333in" svg:height="0.15667in" style:rel-width="scale" style:rel-height="scale"><draw:image xlink:href="media/image4.png" xlink:type="simple" xlink:show="embed" xlink:actuate="onLoad"/><svg:title/><svg:desc/></draw:frame></text:span><text:span text:style-name="T234">/</text:span><text:span text:style-name="T235">1/4/50/ cocher : remplir les interstices<text:s/></text:span></text:p>
      <text:p text:style-name="P236"><text:span text:style-name="T237"><draw:frame draw:style-name="a30" draw:name="Image 11" text:anchor-type="as-char" svg:x="0in" svg:y="0in" svg:width="3.64198in" svg:height="2.50855in" style:rel-width="scale" style:rel-height="scale"><draw:image xlink:href="media/image20.png" xlink:type="simple" xlink:show="embed" xlink:actuate="onLoad"/><svg:title/><svg:desc/></draw:frame></text:span></text:p>
      <text:p text:style-name="P238"><text:span text:style-name="T239">Effets / Effets 3D / ombre portée<text:s/></text:span><text:span text:style-name="T240">10 /<text:s/></text:span><text:span text:style-name="T241">-</text:span><text:span text:style-name="T242">10 / 80 / 40 / couleur<text:s/></text:span><text:span text:style-name="T243">nᵒ</text:span><text:span text:style-name="T244">3</text:span><text:span text:style-name="T245"><draw:frame draw:style-name="a31" draw:name="Image 37" text:anchor-type="as-char" svg:x="0in" svg:y="0in" svg:width="0.15333in" svg:height="0.15667in" style:rel-width="scale" style:rel-height="scale"><draw:image xlink:href="media/image14.png" xlink:type="simple" xlink:show="embed" xlink:actuate="onLoad"/><svg:title/><svg:desc/></draw:frame></text:span></text:p>
      <text:p text:style-name="P246"><text:span text:style-name="T247"><draw:frame draw:style-name="a32" draw:name="Image 38" text:anchor-type="as-char" svg:x="0in" svg:y="0in" svg:width="1.61775in" svg:height="0.42643in" style:rel-width="scale" style:rel-height="scale"><draw:image xlink:href="media/image18.png" xlink:type="simple" xlink:show="embed" xlink:actuate="onLoad"/><svg:title/><svg:desc/></draw:frame></text:span></text:p>
      <text:p text:style-name="P248">---</text:p>
      <text:p text:style-name="P249">Étape<text:s/>8</text:p>
      <text:p text:style-name="P250"><text:span text:style-name="T251">Image / ajouter 2 px</text:span><text:span text:style-name="T252"><text:s/></text:span><text:span text:style-name="T253"><draw:frame draw:style-name="a33" draw:name="Image 14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254"><text:s/>blanc</text:span><text:span text:style-name="T255"><text:s/></text:span><text:span text:style-name="T256">/</text:span><text:span text:style-name="T257">2 px</text:span><text:span text:style-name="T258"><text:s/></text:span><text:span text:style-name="T259"><draw:frame draw:style-name="a34" draw:name="Image 15" text:anchor-type="as-char" svg:x="0in" svg:y="0in" svg:width="0.15333in" svg:height="0.15667in" style:rel-width="scale" style:rel-height="scale"><draw:image xlink:href="media/image4.png" xlink:type="simple" xlink:show="embed" xlink:actuate="onLoad"/><svg:title/><svg:desc/></draw:frame></text:span><text:span text:style-name="T260"><text:s/></text:span><text:span text:style-name="T261">bleu</text:span></text:p>
      <text:p text:style-name="P262"><text:span text:style-name="T263">Image/</text:span><text:span text:style-name="T264">ajouter<text:s/></text:span><text:span text:style-name="T265">une bordure de 6</text:span><text:span text:style-name="T266">0</text:span><text:span text:style-name="T267"><text:s/></text:span><text:span text:style-name="T268"><draw:frame draw:style-name="a35" draw:name="Image 16" text:anchor-type="as-char" svg:x="0in" svg:y="0in" svg:width="0.15333in" svg:height="0.15667in" style:rel-width="scale" style:rel-height="scale"><draw:image xlink:href="media/image5.png" xlink:type="simple" xlink:show="embed" xlink:actuate="onLoad"/><svg:title/><svg:desc/></draw:frame></text:span><text:span text:style-name="T269"><text:s/>blanc</text:span></text:p>
      <text:p text:style-name="P270">Sélections<text:s/>/ tout sélectionner /</text:p>
      <text:p text:style-name="P271">Sélections / modifier /<text:s/>contracter de 30 px<text:s/></text:p>
      <text:p text:style-name="P272"><text:span text:style-name="T273"><draw:frame draw:style-name="a36" draw:name="Image 39" text:anchor-type="as-char" svg:x="0in" svg:y="0in" svg:width="3.68365in" svg:height="4.22537in" style:rel-width="scale" style:rel-height="scale"><draw:image xlink:href="media/image21.png" xlink:type="simple" xlink:show="embed" xlink:actuate="onLoad"/><svg:title/><svg:desc/></draw:frame></text:span></text:p>
      <text:p text:style-name="P274">Sélectionner<text:s/>les bordures de la sélection des deux<text:s/>côtés<text:s/>à 2<text:s/>px.<text:s/></text:p>
      <text:p text:style-name="P275"><text:span text:style-name="T276"><draw:frame draw:style-name="a37" draw:name="Image 17" text:anchor-type="as-char" svg:x="0in" svg:y="0in" svg:width="3.68365in" svg:height="2.20852in" style:rel-width="scale" style:rel-height="scale"><draw:image xlink:href="media/image22.png" xlink:type="simple" xlink:show="embed" xlink:actuate="onLoad"/><svg:title/><svg:desc/></draw:frame></text:span></text:p>
      <text:p text:style-name="P277"><text:span text:style-name="T278">Calques / n</text:span><text:span text:style-name="T279">ouveau calque<text:s/></text:span><text:span text:style-name="T280">raster 1/</text:span><text:span text:style-name="T281"><text:s/>remplir du dégradé en mémoire<text:s/></text:span><text:span text:style-name="T282"><draw:frame draw:style-name="a38" draw:name="Image 18" text:anchor-type="as-char" svg:x="0in" svg:y="0in" svg:width="0.15333in" svg:height="0.15667in" style:rel-width="scale" style:rel-height="scale"><draw:image xlink:href="media/image10.jpeg" xlink:type="simple" xlink:show="embed" xlink:actuate="onLoad"/><svg:title/><svg:desc/></draw:frame></text:span></text:p>
      <text:p text:style-name="P283"><text:span text:style-name="T284"><draw:frame draw:style-name="a39" draw:name="Image 40" text:anchor-type="as-char" svg:x="0in" svg:y="0in" svg:width="1.81108in" svg:height="0.4774in" style:rel-width="scale" style:rel-height="scale"><draw:image xlink:href="media/image18.png" xlink:type="simple" xlink:show="embed" xlink:actuate="onLoad"/><svg:title/><svg:desc/></draw:frame></text:span></text:p>
      <text:p text:style-name="P285">Effets / Modules externes /MuRa’s Seamless/ Emboss at Alpha</text:p>
      <text:p text:style-name="P286"><text:span text:style-name="T287"><draw:frame draw:style-name="a40" draw:name="Image 41" text:anchor-type="as-char" svg:x="0in" svg:y="0in" svg:width="6.3in" svg:height="1.87986in" style:rel-width="scale" style:rel-height="scale"><draw:image xlink:href="media/image13.png" xlink:type="simple" xlink:show="embed" xlink:actuate="onLoad"/><svg:title/><svg:desc/></draw:frame></text:span></text:p>
      <text:p text:style-name="P288">---</text:p>
      <text:p text:style-name="P289">Étape<text:s/>9</text:p>
      <text:p text:style-name="P290">Calques / Nouveau calque Raster2</text:p>
      <text:p text:style-name="P291">*Activer le tube coin / Edition-copier / Edition coller comme un nouveau calque.</text:p>
      <text:p text:style-name="P292">Effets / Effets d’image / décalage / -484 / 332</text:p>
      <text:p text:style-name="P293"><text:span text:style-name="T294"><draw:frame draw:style-name="a41" draw:name="Image 42" text:anchor-type="as-char" svg:x="0in" svg:y="0in" svg:width="3.58364in" svg:height="3.4753in" style:rel-width="scale" style:rel-height="scale"><draw:image xlink:href="media/image23.png" xlink:type="simple" xlink:show="embed" xlink:actuate="onLoad"/><svg:title/><svg:desc/></draw:frame></text:span></text:p>
      <text:p text:style-name="P295">Effets / Modules externes / Simple / Top Left Mirror<text:s/></text:p>
      <text:p text:style-name="P296"><text:span text:style-name="T297"><draw:frame draw:style-name="a42" draw:name="Image 43" text:anchor-type="as-char" svg:x="0in" svg:y="0in" svg:width="3.51697in" svg:height="2.43354in" style:rel-width="scale" style:rel-height="scale"><draw:image xlink:href="media/image24.png" xlink:type="simple" xlink:show="embed" xlink:actuate="onLoad"/><svg:title/><svg:desc/></draw:frame></text:span></text:p>
      <text:p text:style-name="P298"><text:span text:style-name="T299">Effets / Effets 3D/Ombre portée / 0 / 0 / 40 / 20 / couleur<text:s/></text:span><text:span text:style-name="T300"><draw:frame draw:style-name="a43" draw:name="Image 45" text:anchor-type="as-char" svg:x="0in" svg:y="0in" svg:width="0.15333in" svg:height="0.15667in" style:rel-width="scale" style:rel-height="scale"><draw:image xlink:href="media/image14.png" xlink:type="simple" xlink:show="embed" xlink:actuate="onLoad"/><svg:title/><svg:desc/></draw:frame></text:span></text:p>
      <text:p text:style-name="P301"><text:span text:style-name="T302"><draw:frame draw:style-name="a44" draw:name="Image 44" text:anchor-type="as-char" svg:x="0in" svg:y="0in" svg:width="1.89183in" svg:height="2.76691in" style:rel-width="scale" style:rel-height="scale"><draw:image xlink:href="media/image25.png" xlink:type="simple" xlink:show="embed" xlink:actuate="onLoad"/><svg:title/><svg:desc/></draw:frame></text:span></text:p>
      <text:p text:style-name="P303">---</text:p>
      <text:p text:style-name="P304">Étape 10</text:p>
      <text:p text:style-name="P305">Sélectionner tout / Modifier / Contracter de 60 px<text:s/></text:p>
      <text:p text:style-name="P306"><text:span text:style-name="T307">Effets / Effets 3D / Ombre portée : 0 / 0 / 80/40/couleur<text:s/></text:span><text:span text:style-name="T308"><draw:frame draw:style-name="a45" draw:name="Image 46" text:anchor-type="as-char" svg:x="0in" svg:y="0in" svg:width="0.15333in" svg:height="0.15667in" style:rel-width="scale" style:rel-height="scale"><draw:image xlink:href="media/image14.png" xlink:type="simple" xlink:show="embed" xlink:actuate="onLoad"/><svg:title/><svg:desc/></draw:frame></text:span></text:p>
      <text:p text:style-name="P309">Case du bas cochée<text:s/></text:p>
      <text:p text:style-name="P310"><text:span text:style-name="T311"><draw:frame draw:style-name="a46" draw:name="Image 47" text:anchor-type="as-char" svg:x="0in" svg:y="0in" svg:width="1.9335in" svg:height="2.76691in" style:rel-width="scale" style:rel-height="scale"><draw:image xlink:href="media/image26.png" xlink:type="simple" xlink:show="embed" xlink:actuate="onLoad"/><svg:title/><svg:desc/></draw:frame></text:span></text:p>
      <text:p text:style-name="P312">Se placer sur le calque de l’ombre / Mode : Multiplier</text:p>
      <text:p text:style-name="P313">---</text:p>
      <text:p text:style-name="P314">Étape 11</text:p>
      <text:p text:style-name="P315">*Activer le tube pot-fleur / enlever ma signature</text:p>
      <text:p text:style-name="P316">Édition-copier / Édition-coller comme un nouveau calque.</text:p>
      <text:p text:style-name="P317">Effets / Effets 3D /<text:s/>Ombre portée / 0 / 0 / 40<text:s/>/ 40 /<text:s/>couleur<text:s/>n° 3</text:p>
      <text:p text:style-name="P318">---</text:p>
      <text:p text:style-name="P319">Étape 12</text:p>
      <text:p text:style-name="P320">* Activer le tube Femme ou autre / enlever ma signature</text:p>
      <text:p text:style-name="P321">Édition-copier / Édition-coller comme un nouveau calque.</text:p>
      <text:p text:style-name="P322">Effets / Effets 3D / Ombre portée / 0 / 0 / 40 / 40 / couleur n° 3</text:p>
      <text:p text:style-name="P323"/>
      <text:p text:style-name="P324"/>
      <text:p text:style-name="P325">Insérez votre signature ou votre<text:s/>licence<text:s/>si le tube utilisé est payant.</text:p>
      <text:p text:style-name="P326">Le tutoriel vient de se terminer, j'espère qu'il vous offrira un moment de détente.</text:p>
      <text:p text:style-name="P327"/>
      <text:p text:style-name="P328">Merci !</text:p>
      <text:p text:style-name="P329">Redimensionner à 950 pixels</text:p>
      <text:p text:style-name="P330">Enregistrer en JPG</text:p>
      <text:p text:style-name="P331"/>
      <text:p text:style-name="P332">Voici ma variante avec un tube perso.<text:s/></text:p>
      <text:p text:style-name="P333"/>
      <text:p text:style-name="P334"><text:span text:style-name="T335">Fait en août 2026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/>
      <style:text-properties style:font-name="Times New Roman" style:font-name-asian="Calibri" style:font-name-complex="Times New Roman" fo:font-weight="bold" style:font-weight-asian="bold" style:font-weight-complex="normal" fo:font-style="italic" style:font-style-asian="italic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8pt" style:font-size-asian="18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-asian="Times New Roman" fo:font-weight="normal" style:font-weight-asian="normal" fo:font-style="normal" style:font-style-asian="normal" fo:font-size="12pt" style:font-size-asian="12pt" style:font-size-complex="12pt" style:language-asian="fr" style:country-asian="F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aurette</meta:initial-creator>
    <dc:creator>Laurette</dc:creator>
    <meta:creation-date>2026-07-20T10:39:00Z</meta:creation-date>
    <dc:date>2026-07-20T17:49:00Z</dc:date>
    <meta:template xlink:href="Normal" xlink:type="simple"/>
    <meta:editing-cycles>11</meta:editing-cycles>
    <meta:editing-duration>PT25800S</meta:editing-duration>
    <meta:document-statistic meta:page-count="1" meta:paragraph-count="10" meta:word-count="813" meta:character-count="5280" meta:row-count="37" meta:non-whitespace-character-count="4477"/>
  </office:meta>
</office:document-meta>
</file>